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B2000008001E9FC2C4.png" manifest:media-type="image/png"/>
  <manifest:file-entry manifest:full-path="Pictures/10000000000000C8000000EBA7581617.png" manifest:media-type="image/png"/>
  <manifest:file-entry manifest:full-path="Pictures/1000000000000500000003B4EC34FCA1.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ing_20_1">
      <style:paragraph-properties fo:margin-left="0.233cm" fo:margin-right="0.185cm" fo:margin-top="0.268cm" fo:margin-bottom="0cm" style:contextual-spacing="false" fo:line-height="108%" fo:text-align="justify" style:justify-single-word="false" fo:text-indent="0cm" style:auto-text-indent="false"/>
    </style:style>
    <style:style style:name="P2" style:family="paragraph" style:parent-style-name="Text_20_body">
      <style:paragraph-properties fo:margin-left="0.233cm" fo:margin-right="0.194cm" fo:margin-top="0.319cm" fo:margin-bottom="0cm" style:contextual-spacing="false" fo:line-height="108%" fo:text-align="justify" style:justify-single-word="false" fo:text-indent="0cm" style:auto-text-indent="false"/>
    </style:style>
    <style:style style:name="P3" style:family="paragraph" style:parent-style-name="Text_20_body">
      <style:paragraph-properties fo:margin-left="0.233cm" fo:margin-right="0.192cm" fo:line-height="108%" fo:text-align="justify" style:justify-single-word="false" fo:text-indent="0cm" style:auto-text-indent="false"/>
    </style:style>
    <style:style style:name="P4" style:family="paragraph" style:parent-style-name="Text_20_body">
      <style:paragraph-properties fo:margin-left="0.233cm" fo:margin-right="0.192cm" fo:margin-top="0.316cm" fo:margin-bottom="0cm" style:contextual-spacing="false" fo:line-height="108%" fo:text-align="justify" style:justify-single-word="false" fo:text-indent="0cm" style:auto-text-indent="false"/>
    </style:style>
    <style:style style:name="P5" style:family="paragraph" style:parent-style-name="Text_20_body">
      <style:paragraph-properties fo:margin-left="0.233cm" fo:margin-right="0.192cm" fo:margin-top="0.321cm" fo:margin-bottom="0cm" style:contextual-spacing="false" fo:line-height="108%" fo:text-align="justify" style:justify-single-word="false" fo:text-indent="0cm" style:auto-text-indent="false"/>
    </style:style>
    <style:style style:name="P6" style:family="paragraph" style:parent-style-name="Text_20_body">
      <style:paragraph-properties fo:margin-left="0.233cm" fo:margin-right="0.198cm" fo:line-height="108%" fo:text-align="justify" style:justify-single-word="false" fo:text-indent="0cm" style:auto-text-indent="false"/>
    </style:style>
    <style:style style:name="P7" style:family="paragraph" style:parent-style-name="Text_20_body">
      <style:paragraph-properties fo:margin-left="0.233cm" fo:margin-right="0.198cm" fo:margin-top="0.321cm" fo:margin-bottom="0cm" style:contextual-spacing="false" fo:line-height="108%" fo:text-align="justify" style:justify-single-word="false" fo:text-indent="0cm" style:auto-text-indent="false"/>
    </style:style>
    <style:style style:name="P8" style:family="paragraph" style:parent-style-name="Text_20_body">
      <style:paragraph-properties fo:margin-left="0.233cm" fo:margin-right="0.189cm" fo:margin-top="0.316cm" fo:margin-bottom="0cm" style:contextual-spacing="false" fo:line-height="108%" fo:text-align="justify" style:justify-single-word="false" fo:text-indent="0cm" style:auto-text-indent="false"/>
    </style:style>
    <style:style style:name="P9" style:family="paragraph" style:parent-style-name="Text_20_body">
      <style:paragraph-properties fo:margin-left="0.233cm" fo:margin-right="0.201cm" fo:margin-top="0.316cm" fo:margin-bottom="0cm" style:contextual-spacing="false" fo:line-height="108%" fo:text-align="justify" style:justify-single-word="false" fo:text-indent="0cm" style:auto-text-indent="false"/>
    </style:style>
    <style:style style:name="P10" style:family="paragraph" style:parent-style-name="Text_20_body">
      <loext:graphic-properties draw:fill="solid" draw:fill-color="#ffffff"/>
      <style:paragraph-properties fo:margin-left="0.199cm" fo:margin-right="0.199cm" fo:margin-top="0.284cm" fo:margin-bottom="0cm" style:contextual-spacing="false" fo:line-height="108%" fo:text-align="justify" style:justify-single-word="false" fo:orphans="0" fo:widows="0" fo:hyphenation-ladder-count="no-limit" fo:text-indent="0cm" style:auto-text-indent="false" fo:background-color="#ffffff" style:writing-mode="lr-tb"/>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Heading_20_1">
      <style:paragraph-properties fo:margin-left="1.348cm" fo:margin-right="1.318cm" fo:margin-top="0.316cm" fo:margin-bottom="0cm" style:contextual-spacing="false" fo:text-indent="0cm" style:auto-text-indent="false"/>
    </style:style>
    <style:style style:name="P12" style:family="paragraph" style:parent-style-name="Text_20_body">
      <style:paragraph-properties fo:margin-left="7.902cm" fo:margin-top="0.282cm" fo:margin-bottom="0cm" style:contextual-spacing="false" fo:text-indent="0cm" style:auto-text-indent="false"/>
    </style:style>
    <style:style style:name="P13" style:family="paragraph" style:parent-style-name="Heading_20_1">
      <style:paragraph-properties fo:margin-top="0.282cm" fo:margin-bottom="0cm" style:contextual-spacing="false"/>
    </style:style>
    <style:style style:name="P14" style:family="paragraph" style:parent-style-name="Heading_20_1">
      <style:paragraph-properties fo:margin-top="0.277cm" fo:margin-bottom="0cm" style:contextual-spacing="false"/>
    </style:style>
    <style:style style:name="P15" style:family="paragraph" style:parent-style-name="Heading_20_1">
      <style:paragraph-properties fo:margin-top="0.28cm" fo:margin-bottom="0cm" style:contextual-spacing="false"/>
    </style:style>
    <style:style style:name="P16" style:family="paragraph" style:parent-style-name="Heading_20_1">
      <style:paragraph-properties fo:margin-left="0cm" fo:margin-right="7.872cm" fo:text-align="end" style:justify-single-word="false" fo:text-indent="0cm" style:auto-text-indent="false"/>
    </style:style>
    <style:style style:name="P17" style:family="paragraph" style:parent-style-name="Text_20_body">
      <style:paragraph-properties fo:margin-right="8.038cm" fo:margin-top="0.319cm" fo:margin-bottom="0cm" style:contextual-spacing="false" fo:text-align="end" style:justify-single-word="false" fo:text-indent="0cm" style:auto-text-indent="false"/>
    </style:style>
    <style:style style:name="P18" style:family="paragraph" style:parent-style-name="Text_20_body">
      <style:paragraph-properties fo:margin-left="0.233cm" fo:text-align="justify" style:justify-single-word="false" fo:text-indent="0cm" style:auto-text-indent="false"/>
    </style:style>
    <style:style style:name="P19" style:family="paragraph" style:parent-style-name="Text_20_body">
      <style:paragraph-properties fo:margin-left="0.233cm" fo:margin-top="0.28cm" fo:margin-bottom="0cm" style:contextual-spacing="false" fo:text-align="justify" style:justify-single-word="false" fo:text-indent="0cm" style:auto-text-indent="false"/>
    </style:style>
    <style:style style:name="P20" style:family="paragraph" style:parent-style-name="Text_20_body">
      <style:paragraph-properties fo:margin-left="0.199cm" fo:margin-right="0.191cm" fo:margin-top="0.002cm" fo:margin-bottom="0cm" style:contextual-spacing="false" fo:text-align="justify" style:justify-single-word="false" fo:text-indent="0cm" style:auto-text-indent="false"/>
    </style:style>
    <style:style style:name="P21" style:family="paragraph" style:parent-style-name="Text_20_body">
      <style:paragraph-properties fo:margin-left="0.42cm" fo:margin-right="0.494cm" fo:text-align="justify" style:justify-single-word="false" fo:text-indent="-0.222cm" style:auto-text-indent="false"/>
      <style:text-properties officeooo:paragraph-rsid="000f3b8a"/>
    </style:style>
    <style:style style:name="P22" style:family="paragraph" style:parent-style-name="Text_20_body">
      <style:paragraph-properties fo:margin-left="0.199cm" fo:margin-right="0.192cm" fo:line-height="100%" fo:text-align="justify" style:justify-single-word="false" fo:text-indent="0cm" style:auto-text-indent="false"/>
    </style:style>
    <style:style style:name="P23" style:family="paragraph" style:parent-style-name="Title">
      <style:paragraph-properties fo:text-align="start" style:justify-single-word="false"/>
      <style:text-properties officeooo:paragraph-rsid="000ad0c2"/>
    </style:style>
    <style:style style:name="P24" style:family="paragraph" style:parent-style-name="Title">
      <style:paragraph-properties fo:text-align="start" style:justify-single-word="false"/>
      <style:text-properties officeooo:paragraph-rsid="000ae11a"/>
    </style:style>
    <style:style style:name="P25" style:family="paragraph" style:parent-style-name="Title">
      <style:paragraph-properties fo:text-align="start" style:justify-single-word="false"/>
      <style:text-properties fo:font-size="12pt" fo:font-weight="bold" officeooo:rsid="000ad0c2" officeooo:paragraph-rsid="000ad0c2" style:font-size-asian="12pt" style:font-weight-asian="bold"/>
    </style:style>
    <style:style style:name="P26" style:family="paragraph" style:parent-style-name="Heading_20_1" style:master-page-name="Converted1">
      <style:paragraph-properties fo:margin-left="0.233cm" fo:margin-right="0cm" fo:margin-top="0.051cm" fo:margin-bottom="0cm" style:contextual-spacing="false" fo:text-align="center" style:justify-single-word="false" fo:text-indent="0cm" style:auto-text-indent="false" style:page-number="auto"/>
    </style:style>
    <style:style style:name="P27" style:family="paragraph" style:parent-style-name="Heading_20_1">
      <style:paragraph-properties fo:margin-left="0.233cm" fo:margin-right="0cm" fo:text-align="start" style:justify-single-word="false" fo:text-indent="0cm" style:auto-text-indent="false">
        <style:tab-stops>
          <style:tab-stop style:position="6.421cm"/>
          <style:tab-stop style:position="11.64cm"/>
        </style:tab-stops>
      </style:paragraph-properties>
    </style:style>
    <style:style style:name="P28" style:family="paragraph" style:parent-style-name="Standard">
      <style:paragraph-properties fo:margin-left="7.715cm" fo:text-indent="0cm" style:auto-text-indent="false"/>
    </style:style>
    <style:style style:name="P29" style:family="paragraph" style:parent-style-name="Standard">
      <style:paragraph-properties fo:margin-left="0.233cm" fo:margin-top="0.321cm" fo:margin-bottom="0cm" style:contextual-spacing="false" fo:text-indent="0cm" style:auto-text-indent="false"/>
    </style:style>
    <style:style style:name="P30" style:family="paragraph" style:parent-style-name="Text_20_body">
      <style:paragraph-properties fo:margin-top="0.014cm" fo:margin-bottom="0cm" style:contextual-spacing="false"/>
      <style:text-properties fo:font-size="13.5pt" fo:font-weight="bold" style:font-size-asian="13.5pt" style:font-weight-asian="bold"/>
    </style:style>
    <style:style style:name="P31" style:family="paragraph" style:parent-style-name="Text_20_body">
      <style:paragraph-properties fo:margin-top="0.009cm" fo:margin-bottom="0cm" style:contextual-spacing="false"/>
      <style:text-properties fo:font-size="13.5pt" style:font-size-asian="13.5pt"/>
    </style:style>
    <style:style style:name="P32" style:family="paragraph" style:parent-style-name="Text_20_body">
      <style:paragraph-properties fo:margin-top="0.012cm" fo:margin-bottom="0cm" style:contextual-spacing="false"/>
      <style:text-properties fo:font-size="13.5pt" style:font-size-asian="13.5pt"/>
    </style:style>
    <style:style style:name="P33" style:family="paragraph" style:parent-style-name="Text_20_body">
      <style:paragraph-properties fo:margin-top="0.014cm" fo:margin-bottom="0cm" style:contextual-spacing="false"/>
      <style:text-properties fo:font-size="13.5pt" style:font-size-asian="13.5pt"/>
    </style:style>
    <style:style style:name="P34" style:family="paragraph" style:parent-style-name="Text_20_body">
      <style:text-properties fo:font-size="12pt" style:font-size-asian="12pt"/>
    </style:style>
    <style:style style:name="P35" style:family="paragraph" style:parent-style-name="Text_20_body">
      <style:text-properties fo:font-size="16.5pt" style:font-size-asian="16.5pt"/>
    </style:style>
    <style:style style:name="P36" style:family="paragraph" style:parent-style-name="Text_20_body">
      <style:paragraph-properties fo:margin-top="0.018cm" fo:margin-bottom="0cm" style:contextual-spacing="false"/>
      <style:text-properties fo:font-size="10.5pt" fo:font-weight="bold" style:font-size-asian="10.5pt" style:font-weight-asian="bold"/>
    </style:style>
    <style:style style:name="P37" style:family="paragraph" style:parent-style-name="Text_20_body">
      <style:paragraph-properties fo:margin-top="0.018cm" fo:margin-bottom="0cm" style:contextual-spacing="false"/>
      <style:text-properties fo:font-size="17.5pt" style:font-size-asian="17.5pt"/>
    </style:style>
    <style:style style:name="P38" style:family="paragraph" style:parent-style-name="Text_20_body">
      <style:text-properties fo:font-size="12.5pt" style:font-size-asian="12.5pt"/>
    </style:style>
    <style:style style:name="P39" style:family="paragraph" style:parent-style-name="Text_20_body">
      <style:paragraph-properties fo:margin-left="0.233cm" fo:margin-right="0.192cm" fo:margin-top="0.316cm" fo:margin-bottom="0cm" style:contextual-spacing="false" fo:line-height="108%" fo:text-align="justify" style:justify-single-word="false" fo:text-indent="0cm" style:auto-text-indent="false"/>
    </style:style>
    <style:style style:name="P40" style:family="paragraph" style:parent-style-name="Text_20_body">
      <loext:graphic-properties draw:fill="none" draw:fill-color="#ffffff"/>
      <style:paragraph-properties fo:margin-left="0.233cm" fo:margin-right="0.192cm" fo:margin-top="0.316cm" fo:margin-bottom="0cm" style:contextual-spacing="false" fo:line-height="108%" fo:text-align="justify" style:justify-single-word="false" fo:text-indent="0cm" style:auto-text-indent="false" fo:background-color="transparent"/>
    </style:style>
    <style:style style:name="P41" style:family="paragraph" style:parent-style-name="Text_20_body">
      <style:paragraph-properties fo:margin-left="0.233cm" fo:margin-right="0.192cm" fo:margin-top="0.321cm" fo:margin-bottom="0cm" style:contextual-spacing="false" fo:line-height="108%" fo:text-align="center" style:justify-single-word="false" fo:text-indent="0cm" style:auto-text-indent="false"/>
    </style:style>
    <style:style style:name="P42" style:family="paragraph" style:parent-style-name="Text_20_body">
      <style:text-properties fo:font-size="10pt" style:font-size-asian="10pt"/>
    </style:style>
    <style:style style:name="P43" style:family="paragraph" style:parent-style-name="Text_20_body">
      <style:paragraph-properties fo:margin-top="0.016cm" fo:margin-bottom="0cm" style:contextual-spacing="false"/>
      <style:text-properties fo:font-size="9pt" style:font-size-asian="9pt"/>
    </style:style>
    <style:style style:name="P44" style:family="paragraph" style:parent-style-name="List_20_Paragraph" style:list-style-name="WWNum1">
      <style:paragraph-properties fo:margin-left="1.483cm" fo:text-indent="-0.497cm" style:auto-text-indent="false">
        <style:tab-stops>
          <style:tab-stop style:position="1.485cm"/>
        </style:tab-stops>
      </style:paragraph-properties>
    </style:style>
    <style:style style:name="P45" style:family="paragraph" style:parent-style-name="List_20_Paragraph" style:list-style-name="WWNum1">
      <style:paragraph-properties fo:margin-left="1.483cm" fo:margin-top="0.28cm" fo:margin-bottom="0cm" style:contextual-spacing="false" fo:text-indent="-0.497cm" style:auto-text-indent="false">
        <style:tab-stops>
          <style:tab-stop style:position="1.485cm"/>
        </style:tab-stops>
      </style:paragraph-properties>
    </style:style>
    <style:style style:name="P46" style:family="paragraph" style:parent-style-name="List_20_Paragraph" style:list-style-name="WWNum1">
      <style:paragraph-properties fo:margin-left="1.623cm" fo:margin-right="0.194cm" fo:margin-top="0.321cm" fo:margin-bottom="0cm" style:contextual-spacing="false" fo:line-height="105%" fo:text-indent="-0.635cm" style:auto-text-indent="false">
        <style:tab-stops>
          <style:tab-stop style:position="1.485cm"/>
        </style:tab-stops>
      </style:paragraph-properties>
    </style:style>
    <style:style style:name="P47" style:family="paragraph" style:parent-style-name="List_20_Paragraph" style:list-style-name="WWNum1">
      <style:paragraph-properties fo:margin-left="1.623cm" fo:margin-right="0.199cm" fo:margin-top="0.289cm" fo:margin-bottom="0cm" style:contextual-spacing="false" fo:line-height="108%" fo:text-indent="-0.635cm" style:auto-text-indent="false">
        <style:tab-stops>
          <style:tab-stop style:position="1.485cm"/>
        </style:tab-stops>
      </style:paragraph-properties>
    </style:style>
    <style:style style:name="P48" style:family="paragraph" style:parent-style-name="List_20_Paragraph" style:list-style-name="WWNum1">
      <style:paragraph-properties fo:margin-left="1.623cm" fo:margin-right="0.203cm" fo:line-height="108%" fo:text-indent="-0.635cm" style:auto-text-indent="false">
        <style:tab-stops>
          <style:tab-stop style:position="1.485cm"/>
        </style:tab-stops>
      </style:paragraph-properties>
    </style:style>
    <style:style style:name="T1" style:family="text">
      <style:text-properties fo:font-size="10pt" style:font-size-asian="10pt"/>
    </style:style>
    <style:style style:name="T2" style:family="text">
      <style:text-properties fo:font-size="10pt" fo:font-weight="bold" officeooo:rsid="000ad0c2" style:font-size-asian="10pt" style:font-weight-asian="bold" style:font-size-complex="10pt"/>
    </style:style>
    <style:style style:name="T3" style:family="text">
      <style:text-properties fo:letter-spacing="-0.004cm"/>
    </style:style>
    <style:style style:name="T4" style:family="text">
      <style:text-properties fo:letter-spacing="-0.004cm" fo:background-color="transparent" loext:char-shading-value="0"/>
    </style:style>
    <style:style style:name="T5" style:family="text">
      <style:text-properties fo:letter-spacing="-0.002cm"/>
    </style:style>
    <style:style style:name="T6" style:family="text">
      <style:text-properties fo:letter-spacing="-0.002cm" fo:background-color="transparent" loext:char-shading-value="0"/>
    </style:style>
    <style:style style:name="T7" style:family="text">
      <style:text-properties fo:font-size="12pt" fo:font-weight="bold" officeooo:rsid="000ad0c2" style:font-size-asian="12pt" style:font-weight-asian="bold"/>
    </style:style>
    <style:style style:name="T8" style:family="text">
      <style:text-properties fo:font-size="12pt" fo:letter-spacing="-0.004cm" style:font-size-asian="12pt" style:font-size-complex="12pt"/>
    </style:style>
    <style:style style:name="T9" style:family="text">
      <style:text-properties fo:font-size="12pt" fo:letter-spacing="-0.005cm" style:font-size-asian="12pt" style:font-size-complex="12pt"/>
    </style:style>
    <style:style style:name="T10" style:family="text">
      <style:text-properties fo:font-size="12pt" style:font-size-asian="12pt"/>
    </style:style>
    <style:style style:name="T11" style:family="text">
      <style:text-properties fo:font-size="12pt" style:font-size-asian="12pt" style:font-size-complex="12pt"/>
    </style:style>
    <style:style style:name="T12" style:family="text">
      <style:text-properties fo:font-size="12pt" fo:letter-spacing="-0.009cm" style:font-size-asian="12pt" style:font-size-complex="12pt"/>
    </style:style>
    <style:style style:name="T13" style:family="text">
      <style:text-properties fo:letter-spacing="0.002cm"/>
    </style:style>
    <style:style style:name="T14" style:family="text">
      <style:text-properties fo:letter-spacing="0.002cm" fo:background-color="transparent" loext:char-shading-value="0"/>
    </style:style>
    <style:style style:name="T15" style:family="text">
      <style:text-properties fo:letter-spacing="0.002cm" officeooo:rsid="000473f1"/>
    </style:style>
    <style:style style:name="T16" style:family="text">
      <style:text-properties fo:letter-spacing="0.002cm" officeooo:rsid="0010aec0"/>
    </style:style>
    <style:style style:name="T17" style:family="text">
      <style:text-properties fo:font-size="13.5pt" fo:font-weight="bold" style:font-size-asian="13.5pt" style:font-weight-asian="bold"/>
    </style:style>
    <style:style style:name="T18" style:family="text">
      <style:text-properties fo:font-size="13.5pt" style:font-size-asian="13.5pt"/>
    </style:style>
    <style:style style:name="T19" style:family="text">
      <style:text-properties fo:letter-spacing="-0.007cm"/>
    </style:style>
    <style:style style:name="T20" style:family="text">
      <style:text-properties fo:letter-spacing="-0.007cm" fo:background-color="transparent" loext:char-shading-value="0"/>
    </style:style>
    <style:style style:name="T21" style:family="text">
      <style:text-properties fo:letter-spacing="-0.005cm"/>
    </style:style>
    <style:style style:name="T22" style:family="text">
      <style:text-properties fo:letter-spacing="-0.005cm" fo:background-color="transparent" loext:char-shading-value="0"/>
    </style:style>
    <style:style style:name="T23" style:family="text">
      <style:text-properties fo:letter-spacing="-0.005cm" fo:font-weight="bold" style:font-weight-asian="bold"/>
    </style:style>
    <style:style style:name="T24" style:family="text">
      <style:text-properties fo:letter-spacing="0.097cm"/>
    </style:style>
    <style:style style:name="T25" style:family="text">
      <style:text-properties fo:letter-spacing="-0.092cm"/>
    </style:style>
    <style:style style:name="T26" style:family="text">
      <style:text-properties fo:letter-spacing="-0.092cm" fo:background-color="transparent" loext:char-shading-value="0"/>
    </style:style>
    <style:style style:name="T27" style:family="text">
      <style:text-properties fo:letter-spacing="0.004cm"/>
    </style:style>
    <style:style style:name="T28" style:family="text">
      <style:text-properties fo:letter-spacing="0.035cm"/>
    </style:style>
    <style:style style:name="T29" style:family="text">
      <style:text-properties fo:letter-spacing="0.034cm"/>
    </style:style>
    <style:style style:name="T30" style:family="text">
      <style:text-properties fo:letter-spacing="0.037cm"/>
    </style:style>
    <style:style style:name="T31" style:family="text">
      <style:text-properties fo:letter-spacing="0.039cm"/>
    </style:style>
    <style:style style:name="T32" style:family="text">
      <style:text-properties fo:letter-spacing="0.032cm"/>
    </style:style>
    <style:style style:name="T33" style:family="text">
      <style:text-properties fo:letter-spacing="0.016cm"/>
    </style:style>
    <style:style style:name="T34" style:family="text">
      <style:text-properties fo:letter-spacing="0.016cm" fo:background-color="transparent" loext:char-shading-value="0"/>
    </style:style>
    <style:style style:name="T35" style:family="text">
      <style:text-properties fo:letter-spacing="0.018cm"/>
    </style:style>
    <style:style style:name="T36" style:family="text">
      <style:text-properties fo:letter-spacing="0.018cm" fo:font-style="italic" style:font-style-asian="italic"/>
    </style:style>
    <style:style style:name="T37" style:family="text">
      <style:text-properties fo:letter-spacing="0.018cm" fo:background-color="transparent" loext:char-shading-value="0"/>
    </style:style>
    <style:style style:name="T38" style:family="text">
      <style:text-properties fo:letter-spacing="0.019cm"/>
    </style:style>
    <style:style style:name="T39" style:family="text">
      <style:text-properties fo:letter-spacing="0.014cm"/>
    </style:style>
    <style:style style:name="T40" style:family="text">
      <style:text-properties fo:letter-spacing="0.014cm" fo:background-color="transparent" loext:char-shading-value="0"/>
    </style:style>
    <style:style style:name="T41" style:family="text">
      <style:text-properties fo:font-style="italic" style:font-style-asian="italic"/>
    </style:style>
    <style:style style:name="T42" style:family="text">
      <style:text-properties fo:font-size="16.5pt" style:font-size-asian="16.5pt"/>
    </style:style>
    <style:style style:name="T43" style:family="text">
      <style:text-properties fo:font-size="10.5pt" fo:font-weight="bold" style:font-size-asian="10.5pt" style:font-weight-asian="bold"/>
    </style:style>
    <style:style style:name="T44" style:family="text">
      <style:text-properties fo:font-size="17.5pt" style:font-size-asian="17.5pt"/>
    </style:style>
    <style:style style:name="T45" style:family="text">
      <style:text-properties fo:font-weight="bold" style:font-weight-asian="bold"/>
    </style:style>
    <style:style style:name="T46" style:family="text">
      <style:text-properties fo:background-color="transparent" loext:char-shading-value="0"/>
    </style:style>
    <style:style style:name="T47" style:family="text">
      <style:text-properties fo:letter-spacing="0.012cm"/>
    </style:style>
    <style:style style:name="T48" style:family="text">
      <style:text-properties fo:letter-spacing="0.012cm" fo:background-color="transparent" loext:char-shading-value="0"/>
    </style:style>
    <style:style style:name="T49" style:family="text">
      <style:text-properties fo:letter-spacing="0.023cm" fo:background-color="transparent" loext:char-shading-value="0"/>
    </style:style>
    <style:style style:name="T50" style:family="text">
      <style:text-properties fo:letter-spacing="-0.009cm"/>
    </style:style>
    <style:style style:name="T51" style:family="text">
      <style:text-properties fo:letter-spacing="-0.009cm" fo:background-color="transparent" loext:char-shading-value="0"/>
    </style:style>
    <style:style style:name="T52" style:family="text">
      <style:text-properties fo:letter-spacing="0.009cm"/>
    </style:style>
    <style:style style:name="T53" style:family="text">
      <style:text-properties fo:letter-spacing="0.011cm"/>
    </style:style>
    <style:style style:name="T54" style:family="text">
      <style:text-properties fo:letter-spacing="-0.093cm"/>
    </style:style>
    <style:style style:name="T55" style:family="text">
      <style:text-properties fo:letter-spacing="0.067cm"/>
    </style:style>
    <style:style style:name="T56" style:family="text">
      <style:text-properties fo:letter-spacing="0.065cm"/>
    </style:style>
    <style:style style:name="T57" style:family="text">
      <style:text-properties fo:letter-spacing="0.069cm"/>
    </style:style>
    <style:style style:name="T58" style:family="text">
      <style:text-properties fo:letter-spacing="0.072cm"/>
    </style:style>
    <style:style style:name="T59" style:family="text">
      <style:text-properties fo:letter-spacing="0.071cm"/>
    </style:style>
    <style:style style:name="T60" style:family="text">
      <style:text-properties fo:letter-spacing="0.007cm"/>
    </style:style>
    <style:style style:name="T61" style:family="text">
      <style:text-properties fo:color="#000000" loext:opacity="100%" fo:background-color="transparent" loext:char-shading-value="0"/>
    </style:style>
    <style:style style:name="T62" style:family="text">
      <style:text-properties fo:color="#000000" loext:opacity="100%" fo:letter-spacing="0.002cm" fo:background-color="transparent" loext:char-shading-value="0"/>
    </style:style>
    <style:style style:name="T63" style:family="text">
      <style:text-properties fo:color="#000000" loext:opacity="100%" fo:letter-spacing="0.099cm" fo:background-color="transparent" loext:char-shading-value="0"/>
    </style:style>
    <style:style style:name="T64" style:family="text">
      <style:text-properties fo:color="#000000" loext:opacity="100%" fo:letter-spacing="0.004cm" fo:background-color="transparent" loext:char-shading-value="0"/>
    </style:style>
    <style:style style:name="T65" style:family="text">
      <style:text-properties fo:color="#000000" loext:opacity="100%" fo:letter-spacing="-0.007cm" fo:background-color="transparent" loext:char-shading-value="0"/>
    </style:style>
    <style:style style:name="T66" style:family="text">
      <style:text-properties fo:color="#000000" loext:opacity="100%" fo:letter-spacing="-0.004cm" fo:background-color="transparent" loext:char-shading-value="0"/>
    </style:style>
    <style:style style:name="T67" style:family="text">
      <style:text-properties style:use-window-font-color="true" loext:opacity="0%" fo:background-color="transparent" loext:char-shading-value="0"/>
    </style:style>
    <style:style style:name="T68" style:family="text">
      <style:text-properties fo:font-size="9pt" style:font-size-asian="9pt"/>
    </style:style>
    <style:style style:name="T69" style:family="text">
      <style:text-properties fo:font-size="9pt" fo:font-weight="bold" officeooo:rsid="000ae11a" style:font-size-asian="9pt" style:font-weight-asian="bold" style:font-size-complex="9pt"/>
    </style:style>
    <style:style style:name="T70" style:family="text">
      <style:text-properties style:font-name="Calibri"/>
    </style:style>
    <style:style style:name="T71" style:family="text">
      <style:text-properties style:font-name="Calibri" fo:letter-spacing="-0.004cm"/>
    </style:style>
    <style:style style:name="T72" style:family="text">
      <style:text-properties style:font-name="Calibri" fo:letter-spacing="-0.004cm" officeooo:rsid="0005ea32"/>
    </style:style>
    <style:style style:name="T73" style:family="text">
      <style:text-properties style:font-name="Calibri" fo:letter-spacing="-0.004cm" officeooo:rsid="0010aec0"/>
    </style:style>
    <style:style style:name="T74" style:family="text">
      <style:text-properties style:font-name="Calibri" officeooo:rsid="0007295d"/>
    </style:style>
    <style:style style:name="T75" style:family="text">
      <style:text-properties officeooo:rsid="0003bc83"/>
    </style:style>
    <style:style style:name="T76" style:family="text">
      <style:text-properties officeooo:rsid="000473f1"/>
    </style:style>
    <style:style style:name="T77" style:family="text">
      <style:text-properties officeooo:rsid="0007295d"/>
    </style:style>
    <style:style style:name="T78" style:family="text">
      <style:text-properties officeooo:rsid="000eee7c"/>
    </style:style>
    <style:style style:name="T79" style:family="text">
      <style:text-properties officeooo:rsid="000f3b8a"/>
    </style:style>
    <style:style style:name="T80" style:family="text">
      <style:text-properties officeooo:rsid="0010aec0"/>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8cm" fo:margin-right="0.318cm" fo:margin-top="0cm" fo:margin-bottom="0cm" style:run-through="background"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3" style:family="graphic" style:parent-style-name="Graphics">
      <style:graphic-properties style:run-through="foreground" style:wrap="none" style:vertical-pos="from-top" style:vertical-rel="paragraph" style:horizontal-pos="from-left" style:horizontal-rel="paragraph" style:mirror="none" fo:clip="rect(13.159cm, 2.14cm, 13.471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draw:frame draw:style-name="fr3" draw:name="Immagine2" text:anchor-type="paragraph" svg:x="14.598cm" svg:y="0.878cm" svg:width="3.5cm" svg:height="3.889cm" draw:z-index="2"><draw:image xlink:href="Pictures/10000000000003B2000008001E9FC2C4.png" xlink:type="simple" xlink:show="embed" xlink:actuate="onLoad" draw:mime-type="image/png"/></draw:frame><draw:frame draw:style-name="fr2" draw:name="immagini1" text:anchor-type="paragraph" svg:x="8.407cm" svg:y="-2.288cm" svg:width="2.036cm" svg:height="2.171cm" draw:z-index="0"><draw:image xlink:href="Pictures/10000000000000C8000000EBA7581617.png" xlink:type="simple" xlink:show="embed" xlink:actuate="onLoad" draw:mime-type="image/png"/></draw:frame><draw:frame draw:style-name="fr1" draw:name="Immagine1" text:anchor-type="char" svg:x="-1.565cm" svg:y="-2.399cm" svg:width="7.387cm" svg:height="4.978cm" draw:z-index="1"><draw:image xlink:href="Pictures/1000000000000500000003B4EC34FCA1.png" xlink:type="simple" xlink:show="embed" xlink:actuate="onLoad" draw:mime-type="image/png"/></draw:frame><text:span text:style-name="T69">LIBERO CONSORZIO COMUNALE DI SIRACUSA</text:span><text:span text:style-name="T2"> <text:s text:c="90"/></text:span></text:p>
      <text:p text:style-name="P25"><text:s text:c="29"/></text:p>
      <text:p text:style-name="P23"><text:span text:style-name="T7"/></text:p>
      <text:h text:style-name="P1" text:outline-level="1">Accordo di Rete tra il Libero Consorzio Comunale di Siracusa, l’Associazione CE.NA.CO di Siracusa e l’8° I.I.S.S. “M.F. Quintiliano” di Siracusa volto alla concessione d’uso del Cortile<text:span text:style-name="T13"> </text:span>dell’Istituto Scolastico “M.F. Quintiliano”<text:span text:style-name="T3"> </text:span>in orario extrascolastico. </text:h>
      <text:p text:style-name="P30" loext:marker-style-name="T17"/>
      <text:p text:style-name="P18">L’anno<text:span text:style-name="T19"> </text:span>202<text:span text:style-name="T78">6</text:span>,<text:span text:style-name="T19"> </text:span>il giorno <text:span text:style-name="T19"><text:s text:c="2"/></text:span>del<text:span text:style-name="T21"> </text:span>mese<text:span text:style-name="T5"> </text:span>di <text:span text:style-name="T78">marzo</text:span><text:span text:style-name="T19"> </text:span>presso<text:span text:style-name="T5"> </text:span>gli uffici<text:span text:style-name="T13"> </text:span>del<text:span text:style-name="T21"> Libero Consorzio Comunale di Siracusa</text:span></text:p>
      <text:h text:style-name="P11" text:outline-level="1">TRA</text:h>
      <text:p text:style-name="P2">Il<text:span text:style-name="T13"> </text:span>Libero Consorzio Comunale di<text:span text:style-name="T13"> </text:span>Siracusa rappresentato dal<text:span text:style-name="T80">la dott.ssa Claudia Calore</text:span><text:span text:style-name="T75">,</text:span> nat<text:span text:style-name="T80">a</text:span><text:span text:style-name="T24"> </text:span>a ……….<text:span text:style-name="T75">,</text:span> il ……….., nella qualità di <text:span text:style-name="T80">Capo del V settore</text:span><text:span text:style-name="T75"> del</text:span> Libero Consorzio Comunale di Siracusa che<text:span text:style-name="T13"> </text:span>interviene<text:span text:style-name="T21"> </text:span>in<text:span text:style-name="T21"> </text:span>nome, per<text:span text:style-name="T5"> </text:span>conto e nell’esclusivo<text:span text:style-name="T19"> </text:span>interesse dell’Ente.<text:span text:style-name="T3"> </text:span>C.F:<text:span text:style-name="T13"> …………….</text:span></text:p>
      <text:p text:style-name="P34" loext:marker-style-name="T10"/>
      <text:p text:style-name="P31" loext:marker-style-name="T18"/>
      <text:p text:style-name="P3">l’Associazione CE.NA.CO rappresentata dal<text:span text:style-name="T75">la </text:span>sig.<text:span text:style-name="T75">ra Daniela</text:span> <text:span text:style-name="T76">Filetti, </text:span>nat<text:span text:style-name="T76">a</text:span> a ………..<text:span text:style-name="T77">,</text:span> il ………..<text:span text:style-name="T77">,</text:span> C.F: …………….<text:span text:style-name="T13"> </text:span>,<text:span text:style-name="T13"> </text:span>nella<text:span text:style-name="T13"> </text:span>qualità<text:span text:style-name="T13"> </text:span>di<text:span text:style-name="T13"> </text:span>Presidente,<text:span text:style-name="T13"> </text:span>che<text:span text:style-name="T13"> </text:span>interviene<text:span text:style-name="T13"> </text:span>in<text:span text:style-name="T13"> </text:span>nome,<text:span text:style-name="T13"> </text:span>per<text:span text:style-name="T13"> </text:span>conto<text:span text:style-name="T13"> </text:span>e<text:span text:style-name="T13"> </text:span>nell’<text:span text:style-name="T13"> </text:span>esclusivo<text:span text:style-name="T25"> </text:span>interesse<text:span text:style-name="T21"> </text:span>dell’Associazione<text:span text:style-name="T5"> </text:span>C.F:<text:span text:style-name="T27"> …………...</text:span></text:p>
      <text:p text:style-name="P12">E</text:p>
      <text:p text:style-name="P4">l’8° I.I.S.S. “M.F.<text:span text:style-name="T13"> </text:span>Quintiliano”<text:span text:style-name="T13"> </text:span>di<text:span text:style-name="T13"> </text:span>Siracusa<text:span text:style-name="T13"> </text:span>rappresentato<text:span text:style-name="T13"> </text:span>dalla<text:span text:style-name="T13"> </text:span>Prof.ssa<text:span text:style-name="T13"> </text:span>Simonetta<text:span text:style-name="T13"> </text:span>Arnone,<text:span text:style-name="T13"> </text:span>nata<text:span text:style-name="T13"> </text:span>a<text:span text:style-name="T13"> …………..</text:span>,<text:span text:style-name="T28"> </text:span>il<text:span text:style-name="T28"> ………...</text:span>,<text:span text:style-name="T28"> </text:span>C.F.<text:span text:style-name="T30"> …………..</text:span>,<text:span text:style-name="T31"> </text:span>nella<text:span text:style-name="T30"> </text:span>qualità<text:span text:style-name="T29"> </text:span>di<text:span text:style-name="T32"> </text:span>Dirigente<text:span text:style-name="T31"> </text:span>Scolastico<text:span text:style-name="T31"> </text:span>dell’8°I.I.S.S.<text:span text:style-name="T33"> </text:span>“M.F.<text:span text:style-name="T35"> </text:span>“Quintiliano”,<text:span text:style-name="T38"> </text:span>di<text:span text:style-name="T38"> </text:span>Siracusa,<text:span text:style-name="T39"> </text:span>di<text:span text:style-name="T38"> </text:span>seguito<text:span text:style-name="T38"> </text:span><text:span text:style-name="T41">Istituto</text:span><text:span text:style-name="T36"> </text:span><text:span text:style-name="T41">Quintiliano</text:span>,<text:span text:style-name="T38"> </text:span>che<text:span text:style-name="T39"> </text:span>interviene<text:span text:style-name="T39"> </text:span>in<text:span text:style-name="T35"> </text:span>nome,<text:span text:style-name="T39"> </text:span>per<text:span text:style-name="T33"> </text:span>conto<text:span text:style-name="T35"> </text:span>e<text:span text:style-name="T25"> </text:span>nell’esclusivo<text:span text:style-name="T21"> </text:span>interesse<text:span text:style-name="T3"> </text:span>dell’Istituto<text:span text:style-name="T13"> </text:span>C.F.80003750982;</text:p>
      <text:p text:style-name="P34" loext:marker-style-name="T10"/>
      <text:p text:style-name="P35" loext:marker-style-name="T42"/>
      <text:p text:style-name="P28" loext:marker-style-name="T43"><text:span text:style-name="T43">PREMESSO</text:span><text:span text:style-name="T43"/></text:p>
      <text:p text:style-name="P36" loext:marker-style-name="T43"/>
      <text:p text:style-name="P21">-<text:span text:style-name="T13"> </text:span>che l’Associazione CE.NA.CO. ha manifestato in questi ultimi anni la necessità di potenziare i servizi al<text:span text:style-name="T13"> </text:span>quartiere, <text:span text:style-name="T78">per favorire lo sviluppo delle attività commerciali della zona, </text:span><text:span text:style-name="T79">anche attraverso l’individuazione di spazi da destinare al parcheggio di </text:span><text:span text:style-name="T78">vetture, moto e biciclette dell’utenza esterna;</text:span></text:p>
      <text:p text:style-name="P37" loext:marker-style-name="T44"/>
      <text:p text:style-name="P22">-che <text:span text:style-name="T45">i</text:span>l Libero Consorzio Comunale di Siracusa dispone nello specifico del cortile dell’Istituto<text:span text:style-name="T13"> </text:span>Quintiliano<text:span text:style-name="T3"> </text:span>sito<text:span text:style-name="T21"> </text:span>in via Tis<text:span text:style-name="T78">i</text:span>a<text:span text:style-name="T3"> </text:span>49;</text:p>
      <text:p text:style-name="P38" loext:marker-style-name="T10"/>
      <text:p text:style-name="P20">-che, nell’ambito della più ampia collaborazione fra Enti e Associazioni, ritiene opportuno consentire la<text:span text:style-name="T13"> </text:span>gestione dell’utilizzo del cortile di via Tisia, da parte dell’Istituto Quintiliano all’Associazione richiedente,<text:span text:style-name="T13"> </text:span>purché<text:span text:style-name="T13"> </text:span>in<text:span text:style-name="T13"> </text:span>possesso<text:span text:style-name="T13"> </text:span>dei<text:span text:style-name="T13"> </text:span>requisiti<text:span text:style-name="T13"> </text:span>previsti<text:span text:style-name="T13"> </text:span>dalla<text:span text:style-name="T13"> </text:span>vigente<text:span text:style-name="T13"> </text:span>normativa<text:span text:style-name="T13"> </text:span>in<text:span text:style-name="T13"> </text:span>materia<text:span text:style-name="T13"> </text:span>di<text:span text:style-name="T13"> </text:span>associazioni,<text:span text:style-name="T13"> </text:span>in<text:span text:style-name="T13"> </text:span>orario<text:span text:style-name="T13"> </text:span>extrascolastico<text:span text:style-name="T21"> </text:span>e senza<text:span text:style-name="T21"> </text:span>arrecare<text:span text:style-name="T3"> </text:span>impedimento alle<text:span text:style-name="T21"> </text:span>attività<text:span text:style-name="T3"> </text:span>dell’Istituto Quintiliano.</text:p>
      <text:h text:style-name="P26" text:outline-level="1">SI<text:span text:style-name="T19"> </text:span>CONVIENE<text:span text:style-name="T21"> </text:span>E<text:span text:style-name="T21"> </text:span>STIPULA<text:span text:style-name="T5"> </text:span>QUANTO<text:span text:style-name="T19"> </text:span>SEGUE</text:h>
      <text:p text:style-name="P29" loext:marker-style-name="T11"><text:span text:style-name="T11">Le</text:span><text:span text:style-name="T9"> </text:span><text:span text:style-name="T11">premesse</text:span><text:span text:style-name="T9"> </text:span><text:span text:style-name="T11">fanno</text:span><text:span text:style-name="T8"> </text:span><text:span text:style-name="T11">parte</text:span><text:span text:style-name="T9"> </text:span><text:span text:style-name="T11">integrante</text:span><text:span text:style-name="T12"> </text:span><text:span text:style-name="T11">del</text:span><text:span text:style-name="T8"> </text:span><text:span text:style-name="T11">presente</text:span><text:span text:style-name="T9"> </text:span><text:span text:style-name="T11">Accordo</text:span></text:p>
      <text:p text:style-name="P6">Il presente accordo regola i rapporti fra il Libero Consorzio Comunale di Siracusa, l’Associazione CE.NA.CO di Siracusa e l’Istituto Quintiliano per<text:span text:style-name="T13"> </text:span>l’utilizzo del cortile in orario extra-scolastico da parte dell’Associazione che ne ha fatto richiesta, in possesso<text:span text:style-name="T25"> </text:span>dei dovuti<text:span text:style-name="T13"> </text:span>requisiti.</text:p>
      <text:p text:style-name="P34" loext:marker-style-name="T10"/>
      <text:p text:style-name="P32" loext:marker-style-name="T18"/>
      <text:h text:style-name="Heading_20_1" text:outline-level="1">Articolo<text:span text:style-name="T21"> </text:span>1</text:h>
      <text:p text:style-name="P7">L’Associazione<text:span text:style-name="T13"> </text:span>CE.NA.CO.<text:span text:style-name="T13"> </text:span>richiedente<text:span text:style-name="T13"> </text:span>deve<text:span text:style-name="T13"> </text:span>dare<text:span text:style-name="T13"> </text:span>comunicazione<text:span text:style-name="T13"> </text:span>al<text:span text:style-name="T13"> </text:span>Dirigente<text:span text:style-name="T13"> </text:span>Scolastico<text:span text:style-name="T13"> </text:span>ed<text:span text:style-name="T13"> </text:span>al<text:span text:style-name="T13"> </text:span>Libero<text:span text:style-name="T25"> </text:span>Consorzio Comunale di Siracusa prima dell’inizio delle attività, impegnandosi a comunicare eventuali<text:span text:style-name="T13"> </text:span>variazioni.</text:p>
      <text:h text:style-name="P13" text:outline-level="1">Articolo<text:span text:style-name="T21"> </text:span>2</text:h>
      <text:p text:style-name="P4">La<text:span text:style-name="T13"> </text:span>presente<text:span text:style-name="T13"> </text:span>convenzione<text:span text:style-name="T13"> </text:span>ha<text:span text:style-name="T13"> </text:span>validità<text:span text:style-name="T13"> </text:span><text:span text:style-name="T76">di un anno a decorrere dalla data di sottoscrizione della stessa</text:span><text:span text:style-name="T15"> , fatta salva la necessità di recesso, in funzione dell’avvio dei lavori di riqualificazione dell’immobile sede dell’Istituto.</text:span></text:p>
      <text:p text:style-name="P34" loext:marker-style-name="T10"/>
      <text:p text:style-name="P32" loext:marker-style-name="T18"/>
      <text:h text:style-name="Heading_20_1" text:outline-level="1">Articolo<text:span text:style-name="T21"> </text:span>3</text:h>
      <text:p text:style-name="P8">Il<text:span text:style-name="T13"> </text:span>Libero<text:span text:style-name="T13"> </text:span>Consorzio<text:span text:style-name="T13"> </text:span>Comunale<text:span text:style-name="T13"> </text:span>di<text:span text:style-name="T13"> </text:span>Siracusa<text:span text:style-name="T13"> </text:span>e<text:span text:style-name="T13"> </text:span>l’Istituto<text:span text:style-name="T13"> </text:span>Quintiliano<text:span text:style-name="T13"> </text:span>concedono<text:span text:style-name="T13"> </text:span>l’utilizzo<text:span text:style-name="T13"> </text:span>da<text:span text:style-name="T13"> </text:span>parte<text:span text:style-name="T13"> </text:span>della<text:span text:style-name="T13"> </text:span>associazione CE.NA.CO. del cortile di via Tisia in orario extrascolastico e specificatamente:</text:p>
      <text:p text:style-name="P8">1) tutti i sabati e le domeniche per l’intera giornata, salvo attività programmate dalla scuola;</text:p>
      <text:p text:style-name="P8">2) tutti i giorni dalle 18:00 in poi, salvo attività programmate dalla scuola;</text:p>
      <text:p text:style-name="P8">3) nei giorni festivi per l’intera giornata, salvo attività programmate dalla scuola;</text:p>
      <text:p text:style-name="P8">4) Durante le pause didattiche (feste natalizie, pasquali, pausa estiva dal 15 luglio al 25 agosto circa, dalle 16.00 in poi)</text:p>
      <text:p text:style-name="P8">Tali<text:span text:style-name="T13"> </text:span>orari<text:span text:style-name="T13"> </text:span>potranno<text:span text:style-name="T13"> </text:span>subire<text:span text:style-name="T13"> </text:span>modifiche<text:span text:style-name="T13"> </text:span>a<text:span text:style-name="T13"> </text:span>seconda<text:span text:style-name="T13"> </text:span>delle<text:span text:style-name="T13"> </text:span>prioritarie necessità della scuola che dovessero presentarsi durante il periodo di validità della presente<text:span text:style-name="T13"> </text:span>convenzione.</text:p>
      <text:p text:style-name="P34" loext:marker-style-name="T10"/>
      <text:h text:style-name="P14" text:outline-level="1">Articolo<text:span text:style-name="T21"> </text:span>4</text:h>
      <text:p text:style-name="P4" loext:marker-style-name="T46"><text:span text:style-name="T46">L’Associazione</text:span><text:span text:style-name="T14"> </text:span><text:span text:style-name="T46">CE.NA.CO.</text:span><text:span text:style-name="T14"> </text:span><text:span text:style-name="T46">si</text:span><text:span text:style-name="T14"> </text:span><text:span text:style-name="T46">assume</text:span><text:span text:style-name="T14"> </text:span><text:span text:style-name="T46">solidalmente</text:span><text:span text:style-name="T14"> </text:span><text:span text:style-name="T46">ai</text:span><text:span text:style-name="T14"> </text:span><text:span text:style-name="T46">sensi</text:span><text:span text:style-name="T14"> </text:span><text:span text:style-name="T46">e</text:span><text:span text:style-name="T14"> </text:span><text:span text:style-name="T46">per</text:span><text:span text:style-name="T14"> </text:span><text:span text:style-name="T46">gli</text:span><text:span text:style-name="T14"> </text:span><text:span text:style-name="T46">effetti</text:span><text:span text:style-name="T14"> </text:span><text:span text:style-name="T46">dell’art.</text:span><text:span text:style-name="T14"> </text:span><text:span text:style-name="T46">1292</text:span><text:span text:style-name="T14"> </text:span><text:span text:style-name="T46">c.c.</text:span><text:span text:style-name="T14"> </text:span><text:span text:style-name="T46">ogni</text:span><text:span text:style-name="T14"> </text:span><text:span text:style-name="T46">responsabilità</text:span><text:span text:style-name="T37"> </text:span><text:span text:style-name="T46">civile</text:span><text:span text:style-name="T48"> </text:span><text:span text:style-name="T46">e</text:span><text:span text:style-name="T37"> </text:span><text:span text:style-name="T46">patrimoniale</text:span><text:span text:style-name="T37"> </text:span><text:span text:style-name="T46">per</text:span><text:span text:style-name="T40"> </text:span><text:span text:style-name="T46">i</text:span><text:span text:style-name="T37"> </text:span><text:span text:style-name="T46">danni</text:span><text:span text:style-name="T49"> </text:span><text:span text:style-name="T46">che</text:span><text:span text:style-name="T48"> </text:span><text:span text:style-name="T46">possono</text:span><text:span text:style-name="T48"> </text:span><text:span text:style-name="T46">derivare</text:span><text:span text:style-name="T48"> </text:span><text:span text:style-name="T46">ai</text:span><text:span text:style-name="T40"> </text:span><text:span text:style-name="T46">locali</text:span><text:span text:style-name="T49"> </text:span><text:span text:style-name="T46">esonerando</text:span><text:span text:style-name="T34"> </text:span><text:span text:style-name="T46">conseguentemente</text:span><text:span text:style-name="T26"> </text:span><text:span text:style-name="T46">il</text:span><text:span text:style-name="T6"> </text:span><text:span text:style-name="T46">Libero</text:span><text:span text:style-name="T4"> </text:span><text:span text:style-name="T46">Consorzio</text:span><text:span text:style-name="T6"> </text:span><text:span text:style-name="T46">Comunale</text:span><text:span text:style-name="T4"> </text:span><text:span text:style-name="T46">di Siracusa</text:span><text:span text:style-name="T4"> </text:span><text:span text:style-name="T46">e</text:span><text:span text:style-name="T6"> </text:span><text:span text:style-name="T46">l’Istituto</text:span><text:span text:style-name="T20"> </text:span><text:span text:style-name="T46">Quintiliano</text:span><text:span text:style-name="T22"> </text:span><text:span text:style-name="T46">da</text:span><text:span text:style-name="T6"> </text:span><text:span text:style-name="T46">ogni</text:span><text:span text:style-name="T6"> </text:span><text:span text:style-name="T46">e</text:span><text:span text:style-name="T22"> </text:span><text:span text:style-name="T46">qualsiasi</text:span><text:span text:style-name="T20"> </text:span><text:span text:style-name="T46">responsabilità</text:span><text:span text:style-name="T22"> </text:span><text:span text:style-name="T46">in</text:span><text:span text:style-name="T51"> </text:span><text:span text:style-name="T46">merito. Pertanto il cortile potrà essere utilizzato per le finalità in oggetto, previa assunzione di responsabilità da parte dell’Associazione CE.NA.CO. per il suo uso, atteso che il Libero Consorzio Comunale di Siracusa e <text:s/>L’Istituto Quintiliano si dichiarano indenni da qualsiasi responsabilità per danni a cose e persone. L’Associazione CE.NA.CO. dovrà redigere un piano di utilizzo che regolamenti le modalità di accesso, sosta e uscita <text:s/>dal cortile interno dell’Istituto.</text:span></text:p>
      <text:p text:style-name="P4"/>
      <text:h text:style-name="P15" text:outline-level="1">Articolo<text:span text:style-name="T21"> </text:span>5</text:h>
      <text:p text:style-name="P5">L’Associazione CE.NA.CO.<text:span text:style-name="T13"> </text:span>si impegna a nominare un referente il cui nominativo sarà tempestivamente<text:span text:style-name="T13"> </text:span>comunicato al Dirigente Scolastico e al Capo del V Settore del Libero Consorzio Comunale di Siracusa<text:span text:style-name="T13"> </text:span>insieme al relativo recapito, al quale sarà formalmente consegnata la chiave del cancello che non potrà essere<text:span text:style-name="T25"> </text:span>ceduta ad altri senza aver informato il Dirigente Scolastico. Il referente individuato dall’Associazione dovrà<text:span text:style-name="T13"> assicurare il mantenimento del decoro dello spazio assegnato, nonché il controllo delle modalità di fruizione, </text:span>tenere obbligatoriamente un registro di controllo per conto della società che rappresenta, nel quale <text:soft-page-break/>dovranno<text:span text:style-name="T13"> </text:span>essere<text:span text:style-name="T52"> </text:span>segnalati<text:span text:style-name="T53"> </text:span>eventuali<text:span text:style-name="T53"> </text:span>danni<text:span text:style-name="T47"> </text:span>alle<text:span text:style-name="T52"> </text:span>strutture<text:span text:style-name="T52"> </text:span>verificatisi<text:span text:style-name="T53"> </text:span>nella<text:span text:style-name="T53"> </text:span>fascia<text:span text:style-name="T52"> </text:span>oraria<text:span text:style-name="T52"> </text:span>di<text:span text:style-name="T47"> </text:span>spettanza<text:span text:style-name="T52"> </text:span>e<text:span text:style-name="T52"> </text:span>lo<text:span text:style-name="T53"> </text:span>stato<text:span text:style-name="T52"> </text:span>degli<text:span text:style-name="T53"> </text:span>spazi<text:span text:style-name="T54"> </text:span>e<text:span text:style-name="T5"> </text:span>delle<text:span text:style-name="T3"> </text:span>attrezzature al<text:span text:style-name="T3"> </text:span>momento di<text:span text:style-name="T3"> </text:span>ingresso<text:span text:style-name="T3"> </text:span>e di uscita<text:span text:style-name="T3"> </text:span>dei<text:span text:style-name="T3"> </text:span>locali. </text:p>
      <text:p text:style-name="P41" loext:marker-style-name="T45"><text:span text:style-name="T45">Articolo</text:span><text:span text:style-name="T23"> </text:span><text:span text:style-name="T45">6</text:span></text:p>
      <text:p text:style-name="P17">L’Associazione<text:span text:style-name="T21"> </text:span>dovrà<text:span text:style-name="T5"> </text:span>rispettare<text:span text:style-name="T50"> </text:span>le<text:span text:style-name="T3"> </text:span>seguenti<text:span text:style-name="T19"> </text:span>regole:</text:p>
      <text:list text:style-name="WWNum1">
        <text:list-item>
          <text:p text:style-name="P44">È<text:span text:style-name="T19"> </text:span>fatto<text:span text:style-name="T3"> </text:span>obbligo<text:span text:style-name="T3"> </text:span>di<text:span text:style-name="T5"> </text:span>chiudere<text:span text:style-name="T21"> </text:span>il<text:span text:style-name="T5"> </text:span>cancello<text:span text:style-name="T3"> </text:span>al<text:span text:style-name="T5"> </text:span>termine<text:span text:style-name="T3"> </text:span>dell’utilizzo<text:span text:style-name="T3"> </text:span>del<text:span text:style-name="T5"> </text:span>cortile;</text:p>
        </text:list-item>
        <text:list-item>
          <text:p text:style-name="P46">È fatto obbligo di non installare attrezzature fisse che possono ridurre la disponibilità dello spazio del<text:span text:style-name="T25"> </text:span>cortile;</text:p>
        </text:list-item>
        <text:list-item>
          <text:p text:style-name="P47">È<text:span text:style-name="T55"> </text:span>fatto<text:span text:style-name="T56"> </text:span>obbligo<text:span text:style-name="T57"> </text:span>di<text:span text:style-name="T58"> </text:span>restituire<text:span text:style-name="T57"> </text:span>funzionalità<text:span text:style-name="T59"> </text:span>ai<text:span text:style-name="T55"> </text:span>locali<text:span text:style-name="T58"> </text:span>al<text:span text:style-name="T55"> </text:span>termine<text:span text:style-name="T57"> </text:span>dell’utilizzo<text:span text:style-name="T56"> </text:span>riportandoli<text:span text:style-name="T59"> </text:span>nell’ordine<text:span text:style-name="T25"> </text:span>originario<text:span text:style-name="T19"> </text:span>e garantendo una<text:span text:style-name="T3"> </text:span>perfetta pulizia dei<text:span text:style-name="T13"> </text:span>locali<text:span text:style-name="T3"> </text:span>stessi;</text:p>
        </text:list-item>
        <text:list-item>
          <text:p text:style-name="P45">È<text:span text:style-name="T21"> </text:span>fatto<text:span text:style-name="T3"> </text:span>obbligo<text:span text:style-name="T5"> </text:span>di<text:span text:style-name="T5"> </text:span>avere<text:span text:style-name="T21"> </text:span>copertura<text:span text:style-name="T19"> </text:span>finanziaria<text:span text:style-name="T21"> </text:span>assicurativa<text:span text:style-name="T3"> </text:span>adeguata<text:span text:style-name="T3"> </text:span>per<text:span text:style-name="T60"> </text:span>la<text:span text:style-name="T3"> </text:span>fruizione<text:span text:style-name="T21"> </text:span>del<text:span text:style-name="T5"> </text:span>cortile;</text:p>
        </text:list-item>
        <text:list-item>
          <text:p text:style-name="P48">È<text:span text:style-name="T60"> </text:span>fatto<text:span text:style-name="T52"> </text:span>obbligo<text:span text:style-name="T47"> </text:span>all’associazione<text:span text:style-name="T52"> </text:span>di<text:span text:style-name="T33"> </text:span>garantire<text:span text:style-name="T52"> </text:span>un<text:span text:style-name="T27"> </text:span>servizio<text:span text:style-name="T53"> </text:span>di<text:span text:style-name="T53"> </text:span>vigilanza<text:span text:style-name="T53"> </text:span>e<text:span text:style-name="T52"> </text:span>custodia<text:span text:style-name="T60"> </text:span>del<text:span text:style-name="T53"> </text:span>cortile<text:span text:style-name="T52"> </text:span>per<text:span text:style-name="T60"> </text:span>tutto<text:span text:style-name="T27"> </text:span>il<text:span text:style-name="T25"> </text:span>periodo<text:span text:style-name="T5"> </text:span>di<text:span text:style-name="T13"> </text:span>utilizzo.</text:p>
        </text:list-item>
      </text:list>
      <text:p text:style-name="P34" loext:marker-style-name="T10"/>
      <text:p text:style-name="P33" loext:marker-style-name="T18"/>
      <text:h text:style-name="P16" text:outline-level="1">Articolo<text:span text:style-name="T3"> </text:span>7</text:h>
      <text:p text:style-name="P9">L’Associazione CE.NA.CO si impegna a trasmettere al Dirigente Scolastico e al Capo del V Settore del<text:span text:style-name="T13"> </text:span>Libero Consorzio Comunale di Siracusa copia della polizza assicurativa e gli estremi della ditta che si<text:span text:style-name="T13"> </text:span>occuperà<text:span text:style-name="T5"> </text:span>del<text:span text:style-name="T3"> </text:span>servizio di<text:span text:style-name="T13"> </text:span>vigilanza.</text:p>
      <text:p text:style-name="P34" loext:marker-style-name="T10"/>
      <text:p text:style-name="P32" loext:marker-style-name="T18"/>
      <text:h text:style-name="P16" text:outline-level="1">Articolo<text:span text:style-name="T3"> </text:span>8</text:h>
      <text:p text:style-name="P40" loext:marker-style-name="T67"><text:span text:style-name="T61">Il</text:span><text:span text:style-name="T62"> </text:span><text:span text:style-name="T61">mancato</text:span><text:span text:style-name="T62"> </text:span><text:span text:style-name="T61">rispetto</text:span><text:span text:style-name="T62"> </text:span><text:span text:style-name="T61">degli</text:span><text:span text:style-name="T63"> </text:span><text:span text:style-name="T61">obblighi</text:span><text:span text:style-name="T63"> </text:span><text:span text:style-name="T61">assunti</text:span><text:span text:style-name="T62"> </text:span><text:span text:style-name="T61">dall’Associazione comporta l’immediata sospensione del presente Accordo di rete ed il conseguente divieto immediato</text:span><text:span text:style-name="T62"> </text:span><text:span text:style-name="T61">di utilizzo del</text:span><text:span text:style-name="T64"> </text:span><text:span text:style-name="T61">cortile sino</text:span><text:span text:style-name="T65"> </text:span><text:span text:style-name="T61">alla</text:span><text:span text:style-name="T66"> </text:span><text:span text:style-name="T61">definizione della controversia.</text:span></text:p>
      <text:p text:style-name="P10">Di tali controversie dovranno essere tempestivamente informati il Libero Consorzio Comunale e il Dirigente<text:span text:style-name="T13"> </text:span>Scolastico dell’Istituto Quintiliano.</text:p>
      <text:p text:style-name="P19">Letto,<text:span text:style-name="T3"> </text:span>confermato<text:span text:style-name="T50"> </text:span>e<text:span text:style-name="T3"> </text:span>sottoscritto</text:p>
      <text:p text:style-name="P42" loext:marker-style-name="T1"/>
      <text:p text:style-name="P43" loext:marker-style-name="T68"/>
      <text:h text:style-name="P27" text:outline-level="1" loext:marker-style-name="T70"><text:span text:style-name="T74">Il Dirigente Scolastico</text:span><text:span text:style-name="T70"><text:tab/>L’Associazione <text:s text:c="29"/>Il</text:span><text:span text:style-name="T71"> Capo</text:span><text:span text:style-name="T73"> del V settore</text:span><text:span text:style-name="T72"> del Libero <text:tab/><text:tab/> <text:s text:c="58"/>Consorzio <text:s/>Comunale di Siracusa</text:span></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0pt" fo:language="en" fo:country="US" style:letter-kerning="false" style:font-name-asian="Calibri1" style:font-size-asian="10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Calibri" fo:font-size="10pt" fo:language="en" fo:country="US" style:letter-kerning="false" style:font-name-asian="Calibri1" style:font-size-asian="10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style:use-window-font-color="true" loext:opacity="0%" style:font-name="Times New Roman" fo:font-family="'Times New Roman'" style:font-family-generic="roman" style:font-pitch="variable" fo:font-size="11pt" fo:language="it" fo:country="IT" style:letter-kerning="false" style:font-name-asian="Times New Roman1" style:font-family-asian="'Times New Roman'"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283"/>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loext:graphic-properties draw:fill="solid" draw:fill-color="#ffffff"/>
      <style:paragraph-properties fo:background-color="#ffffff"/>
    </style:style>
    <style:style style:name="List" style:family="paragraph" style:parent-style-name="Text_20_body"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ystem" style:font-pitch-complex="variable"/>
    </style:style>
    <style:style style:name="Heading_20_1" style:display-name="Heading 1" style:family="paragraph" style:parent-style-name="Standard" style:default-outline-level="1" style:list-style-name="" style:class="text">
      <style:paragraph-properties fo:margin-left="1.348cm" fo:margin-right="1.314cm" fo:text-align="center" style:justify-single-word="false" fo:text-indent="0cm" style:auto-text-indent="false"/>
      <style:text-properties fo:font-weight="bold" style:font-weight-asian="bold" style:font-weight-complex="bold"/>
    </style:style>
    <style:style style:name="Title" style:family="paragraph" style:parent-style-name="Standard" style:class="chapter">
      <style:paragraph-properties fo:margin-left="1.348cm" fo:margin-right="1.323cm" fo:margin-top="0.018cm" fo:margin-bottom="0cm" style:contextual-spacing="false" fo:text-align="center" style:justify-single-word="false" fo:text-indent="0cm" style:auto-text-indent="false"/>
      <style:text-properties fo:font-size="18pt" fo:font-weight="bold" style:font-size-asian="18pt" style:font-weight-asian="bold" style:font-size-complex="18pt" style:font-weight-complex="bold"/>
    </style:style>
    <style:style style:name="List_20_Paragraph" style:display-name="List Paragraph" style:family="paragraph" style:parent-style-name="Standard">
      <style:paragraph-properties fo:margin-left="1.623cm" fo:margin-top="0.316cm" fo:margin-bottom="0cm" style:contextual-spacing="false" fo:text-indent="-0.635cm" style:auto-text-indent="false"/>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paragraph-properties text:number-lines="false" text:line-number="0">
        <style:tab-stops>
          <style:tab-stop style:position="8.719cm" style:type="center"/>
          <style:tab-stop style:position="17.438cm" style:type="right"/>
        </style:tab-stops>
      </style:paragraph-properties>
    </style:style>
    <style:style style:name="Header" style:family="paragraph" style:parent-style-name="Header_20_and_20_Footer" style:class="extra">
      <style:paragraph-properties text:number-lines="false" text:line-number="0">
        <style:tab-stops>
          <style:tab-stop style:position="8.719cm" style:type="center"/>
          <style:tab-stop style:position="17.438cm" style:type="right"/>
        </style:tab-stops>
      </style:paragraph-properties>
    </style:style>
    <style:style style:name="Default_20_Paragraph_20_Font_20__28_WW_29_" style:display-name="Default Paragraph Font (WW)" style:family="text"/>
    <style:style style:name="ListLabel_20_1" style:display-name="ListLabel 1" style:family="text">
      <style:text-properties fo:font-size="11pt" fo:language="it" fo:country="IT" style:font-name-asian="Times New Roman1" style:font-family-asian="'Times New Roman'"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ar" style:country-complex="SA" style:text-scale="100%"/>
    </style:style>
    <style:style style:name="ListLabel_20_2" style:display-name="ListLabel 2" style:family="text">
      <style:text-properties style:font-name-complex="Symbol" style:font-family-complex="Symbol" style:font-family-generic-complex="system" style:font-pitch-complex="variable"/>
    </style:style>
    <style:style style:name="ListLabel_20_3" style:display-name="ListLabel 3" style:family="text">
      <style:text-properties style:font-name-complex="Symbol" style:font-family-complex="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Symbol" style:font-family-complex="Symbol" style:font-family-generic-complex="system" style:font-pitch-complex="variable"/>
    </style:style>
    <style:style style:name="ListLabel_20_6" style:display-name="ListLabel 6" style:family="text">
      <style:text-properties style:font-name-complex="Symbol" style:font-family-complex="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Symbol" style:font-family-complex="Symbol" style:font-family-generic-complex="system" style:font-pitch-complex="variable"/>
    </style:style>
    <style:style style:name="ListLabel_20_9" style:display-name="ListLabel 9" style:family="text">
      <style:text-properties style:font-name-complex="Symbol" style:font-family-complex="Symbol"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496cm" fo:margin-left="1.483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496cm" fo:margin-left="3.076cm"/>
        </style:list-level-properties>
        <style:text-properties style:font-name="Symbol1"/>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496cm" fo:margin-left="4.673cm"/>
        </style:list-level-properties>
        <style:text-properties style:font-name="Symbol1"/>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496cm" fo:margin-left="6.267cm"/>
        </style:list-level-properties>
        <style:text-properties style:font-name="Symbol1"/>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496cm" fo:margin-left="7.863cm"/>
        </style:list-level-properties>
        <style:text-properties style:font-name="Symbol1"/>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496cm" fo:margin-left="9.46cm"/>
        </style:list-level-properties>
        <style:text-properties style:font-name="Symbol1"/>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496cm" fo:margin-left="11.054cm"/>
        </style:list-level-properties>
        <style:text-properties style:font-name="Symbol1"/>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496cm" fo:margin-left="12.651cm"/>
        </style:list-level-properties>
        <style:text-properties style:font-name="Symbol1"/>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496cm" fo:margin-left="14.247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399cm" fo:margin-bottom="0.494cm" fo:margin-left="1.764cm" fo:margin-right="1.799cm" style:writing-mode="lr-tb" style:layout-grid-color="#c0c0c0" style:layout-grid-lines="152"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787cm" fo:margin-bottom="0.494cm" fo:margin-left="1.764cm" fo:margin-right="1.799cm" style:writing-mode="lr-tb" style:layout-grid-color="#c0c0c0" style:layout-grid-lines="15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4-24T15:33:00</meta:creation-date>
    <meta:initial-creator>df r3</meta:initial-creator>
    <dc:language>it-IT</dc:language>
    <meta:print-date>2026-03-18T10:53:11.366000000</meta:print-date>
    <dc:date>2026-03-19T11:29:17.725000000</dc:date>
    <meta:editing-cycles>25</meta:editing-cycles>
    <dc:title>Convenzione tra il Comune di Noto e il Libero Consorzio dei Comuni di Siracusa ( Ex Provincia ) per l’ utilizzo della Palestra dell’ Istituto D’ Istruzione Superiore  “ Matteo Raeli “ in orario extra scolastico</dc:title>
    <meta:editing-duration>PT13H9M29S</meta:editing-duration>
    <meta:generator>LibreOffice/7.6.5.2$Windows_X86_64 LibreOffice_project/38d5f62f85355c192ef5f1dd47c5c0c0c6d6598b</meta:generator>
    <meta:document-statistic meta:table-count="0" meta:image-count="3" meta:object-count="0" meta:page-count="3" meta:paragraph-count="45" meta:word-count="955" meta:character-count="6945" meta:non-whitespace-character-count="5822"/>
    <meta:user-defined meta:name="AppVersion">15.0000</meta:user-defined>
    <meta:user-defined meta:name="Created" meta:value-type="date">2024-04-18T00:00:00</meta:user-defined>
    <meta:user-defined meta:name="Creator">Microsoft® Word 2021</meta:user-defined>
    <meta:user-defined meta:name="HyperlinksChanged" meta:value-type="boolean">false</meta:user-defined>
    <meta:user-defined meta:name="LastSaved" meta:value-type="date">2024-04-23T00:00:00</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