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1258a2" style:font-size-asian="12pt" style:font-size-complex="12pt"/>
    </style:style>
    <style:style style:name="P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186929" style:font-size-asian="12pt" style:font-size-complex="12pt"/>
    </style:style>
    <style:style style:name="P3" style:family="paragraph" style:parent-style-name="Standard">
      <style:paragraph-properties fo:margin-top="0.572cm" fo:margin-bottom="0cm" style:contextual-spacing="false" fo:line-height="85%"/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margin-right="0.127cm" fo:text-align="justify" style:justify-single-word="false"/>
      <style:text-properties style:font-name="Times New Roman" fo:font-size="11pt" officeooo:paragraph-rsid="0016c34c" style:font-size-asian="11pt" style:font-size-complex="11pt"/>
    </style:style>
    <style:style style:name="P5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6" style:family="paragraph" style:parent-style-name="Standard">
      <style:paragraph-properties fo:margin-top="0.064cm" fo:margin-bottom="0cm" style:contextual-spacing="false"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1c449" style:font-size-asian="11pt" style:font-size-complex="11pt"/>
    </style:style>
    <style:style style:name="P7" style:family="paragraph" style:parent-style-name="Standard">
      <style:paragraph-properties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6c34c" style:font-size-asian="11pt" style:font-size-complex="11pt"/>
    </style:style>
    <style:style style:name="P8" style:family="paragraph" style:parent-style-name="Standard">
      <style:paragraph-properties fo:margin-top="0.064cm" fo:margin-bottom="0cm" style:contextual-spacing="false"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86929" style:font-size-asian="11pt" style:font-size-complex="11pt"/>
    </style:style>
    <style:style style:name="P9" style:family="paragraph" style:parent-style-name="Standard">
      <style:paragraph-properties fo:margin-left="0cm" fo:text-align="justify" style:justify-single-word="false" fo:text-indent="0cm" style:auto-text-indent="false">
        <style:tab-stops>
          <style:tab-stop style:position="1.397cm" style:type="char" style:char=","/>
        </style:tab-stops>
      </style:paragraph-properties>
      <style:text-properties style:font-name="Times New Roman" fo:font-size="11pt" officeooo:paragraph-rsid="001157a4" style:font-size-asian="11pt" style:font-size-complex="11pt"/>
    </style:style>
    <style:style style:name="P10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11" style:family="paragraph" style:parent-style-name="Standard">
      <style:paragraph-properties fo:margin-left="0.127cm" fo:margin-top="0.318cm" fo:margin-bottom="0cm" style:contextual-spacing="false" fo:line-height="0.494cm" fo:text-align="center" style:justify-single-word="false"/>
      <style:text-properties style:font-name="Times New Roman" fo:font-size="11pt" style:font-size-asian="11pt" style:font-size-complex="11pt"/>
    </style:style>
    <style:style style:name="P12" style:family="paragraph" style:parent-style-name="Standard">
      <style:paragraph-properties fo:margin-left="0.127cm" fo:margin-top="0.381cm" fo:margin-bottom="0cm" style:contextual-spacing="false" fo:line-height="0.427cm" fo:text-align="center" style:justify-single-word="false"/>
      <style:text-properties style:font-name="Times New Roman" fo:font-size="11pt" style:font-size-asian="11pt" style:font-size-complex="11pt"/>
    </style:style>
    <style:style style:name="P13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style:font-name="Times New Roman" fo:font-size="11pt" officeooo:paragraph-rsid="0007d488" style:font-size-asian="11pt" style:font-size-complex="11pt"/>
    </style:style>
    <style:style style:name="P14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style:font-name="Times New Roman" fo:font-size="11pt" style:font-size-asian="11pt" style:font-size-complex="11pt"/>
    </style:style>
    <style:style style:name="P15" style:family="paragraph" style:parent-style-name="Standard">
      <style:text-properties style:font-name="Times New Roman" fo:font-size="11pt" style:font-size-asian="11pt" style:font-size-complex="11pt"/>
    </style:style>
    <style:style style:name="P16" style:family="paragraph" style:parent-style-name="Standard">
      <style:paragraph-properties fo:margin-left="0cm" fo:text-align="justify" style:justify-single-word="false" fo:text-indent="0cm" style:auto-text-indent="false">
        <style:tab-stops>
          <style:tab-stop style:position="1.397cm" style:type="char" style:char=","/>
        </style:tab-stops>
      </style:paragraph-properties>
      <style:text-properties style:font-name="Times New Roman" fo:font-size="11pt" fo:letter-spacing="-0.002cm" officeooo:paragraph-rsid="001157a4" style:font-size-asian="11pt" style:font-size-complex="11pt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1pt" fo:letter-spacing="0.007cm" fo:language="it" fo:country="IT" fo:font-weight="bold" officeooo:rsid="0011c449" officeooo:paragraph-rsid="001258a2" style:font-size-asian="11pt" style:font-weight-asian="bold" style:font-size-complex="11pt" style:font-weight-complex="bold" style:text-scale="95%"/>
    </style:style>
    <style:style style:name="P18" style:family="paragraph" style:parent-style-name="Standard">
      <style:paragraph-properties fo:margin-top="0.572cm" fo:margin-bottom="0cm" style:contextual-spacing="false" fo:line-height="85%" fo:text-align="center" style:justify-single-word="false"/>
      <style:text-properties fo:color="#000000" loext:opacity="100%" style:font-name="Times New Roman" fo:font-size="11pt" fo:language="it" fo:country="IT" fo:font-weight="bold" style:font-size-asian="11pt" style:font-weight-asian="bold" style:font-size-complex="11pt" style:font-weight-complex="bold"/>
    </style:style>
    <style:style style:name="P19" style:family="paragraph" style:parent-style-name="Standard">
      <style:paragraph-properties fo:text-align="center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fo:font-weight="bold" officeooo:rsid="000705bb" officeooo:paragraph-rsid="00186929" style:font-size-asian="11pt" style:font-weight-asian="bold" style:font-size-complex="11pt" style:font-weight-complex="bold"/>
    </style:style>
    <style:style style:name="P20" style:family="paragraph" style:parent-style-name="Standard">
      <style:paragraph-properties fo:margin-top="0.445cm" fo:margin-bottom="0cm" style:contextual-spacing="false" fo:line-height="85%" fo:text-align="center" style:justify-single-word="false"/>
      <style:text-properties fo:color="#000000" loext:opacity="100%" style:font-name="Times New Roman" fo:font-size="11pt" fo:language="it" fo:country="IT" fo:font-weight="bold" style:font-size-asian="11pt" style:font-weight-asian="bold" style:font-size-complex="11pt"/>
    </style:style>
    <style:style style:name="P21" style:family="paragraph" style:parent-style-name="Standard">
      <style:paragraph-properties fo:margin-right="0.127cm" fo:text-align="center" style:justify-single-word="false"/>
      <style:text-properties fo:color="#000000" loext:opacity="100%" style:font-name="Times New Roman" fo:font-size="11pt" fo:language="it" fo:country="IT" fo:font-weight="bold" officeooo:paragraph-rsid="0016c34c" style:font-size-asian="11pt" style:font-weight-asian="bold" style:font-size-complex="11pt"/>
    </style:style>
    <style:style style:name="P22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officeooo:paragraph-rsid="00186929" style:font-size-asian="11pt" style:font-size-complex="11pt"/>
    </style:style>
    <style:style style:name="P23" style:family="paragraph" style:parent-style-name="Standard">
      <style:paragraph-properties fo:margin-top="0.508cm" fo:margin-bottom="0cm" style:contextual-spacing="false" fo:text-align="justify" style:justify-single-word="false"/>
      <style:text-properties fo:color="#000000" loext:opacity="100%" style:font-name="Times New Roman" fo:font-size="11pt" fo:language="it" fo:country="IT" style:font-size-asian="11pt" style:font-size-complex="11pt"/>
    </style:style>
    <style:style style:name="P24" style:family="paragraph" style:parent-style-name="Standard">
      <style:paragraph-properties fo:margin-left="0.127cm" fo:margin-top="0.318cm" fo:margin-bottom="0cm" style:contextual-spacing="false" fo:line-height="0.492cm" fo:text-align="justify" style:justify-single-word="false"/>
      <style:text-properties fo:color="#000000" loext:opacity="100%" style:font-name="Times New Roman" fo:font-size="11pt" fo:language="it" fo:country="IT" style:font-size-asian="11pt" style:font-size-complex="11pt"/>
    </style:style>
    <style:style style:name="P25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fo:color="#000000" loext:opacity="100%" style:font-name="Times New Roman" fo:font-size="11pt" fo:language="it" fo:country="IT" style:font-size-asian="11pt" style:font-size-complex="11pt"/>
    </style:style>
    <style:style style:name="P26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fo:color="#000000" loext:opacity="100%" style:font-name="Times New Roman" fo:font-size="11pt" fo:language="it" fo:country="IT" officeooo:rsid="000967d8" officeooo:paragraph-rsid="000967d8" style:font-size-asian="11pt" style:font-size-complex="11pt"/>
    </style:style>
    <style:style style:name="P27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etter-spacing="0.025cm" fo:language="it" fo:country="IT" officeooo:rsid="000705bb" officeooo:paragraph-rsid="00186929" style:font-size-asian="11pt" style:font-size-complex="11pt"/>
    </style:style>
    <style:style style:name="P28" style:family="paragraph" style:parent-style-name="Standard">
      <style:paragraph-properties fo:margin-right="0.127cm" fo:text-align="justify" style:justify-single-word="false"/>
      <style:text-properties fo:color="#000000" loext:opacity="100%" style:font-name="Times New Roman" fo:font-size="11pt" fo:letter-spacing="0.002cm" fo:language="it" fo:country="IT" officeooo:paragraph-rsid="0016c34c" style:font-size-asian="11pt" style:font-size-complex="11pt"/>
    </style:style>
    <style:style style:name="P29" style:family="paragraph" style:parent-style-name="Standard">
      <style:paragraph-properties fo:margin-left="0cm" fo:margin-top="0.508cm" fo:margin-bottom="0cm" style:contextual-spacing="false" fo:line-height="88%" fo:text-align="center" style:justify-single-word="false" fo:text-indent="0cm" style:auto-text-indent="false"/>
      <style:text-properties fo:color="#000000" loext:opacity="100%" style:font-name="Times New Roman" fo:font-size="11pt" fo:letter-spacing="0.004cm" fo:language="it" fo:country="IT" fo:font-weight="bold" style:font-size-asian="11pt" style:font-weight-asian="bold" style:font-size-complex="11pt"/>
    </style:style>
    <style:style style:name="P30" style:family="paragraph" style:parent-style-name="Standard">
      <style:paragraph-properties fo:margin-left="0cm" fo:margin-right="0.127cm" fo:text-align="center" style:justify-single-word="false" fo:text-indent="0cm" style:auto-text-indent="false"/>
      <style:text-properties fo:color="#000000" loext:opacity="100%" style:font-name="Times New Roman" fo:font-size="11pt" fo:letter-spacing="0.004cm" fo:language="it" fo:country="IT" fo:font-weight="bold" officeooo:paragraph-rsid="0011c449" style:font-size-asian="11pt" style:font-weight-asian="bold" style:font-size-complex="11pt"/>
    </style:style>
    <style:style style:name="P31" style:family="paragraph" style:parent-style-name="Standard">
      <style:paragraph-properties fo:text-align="center" style:justify-single-word="false">
        <style:tab-stops>
          <style:tab-stop style:position="1.524cm" style:type="char" style:char=","/>
        </style:tab-stops>
      </style:paragraph-properties>
      <style:text-properties fo:color="#000000" loext:opacity="100%" style:font-name="Times New Roman" fo:font-size="11pt" fo:letter-spacing="0.004cm" fo:language="it" fo:country="IT" fo:font-weight="bold" officeooo:rsid="0016c34c" officeooo:paragraph-rsid="0016c34c" style:font-size-asian="11pt" style:font-weight-asian="bold" style:font-size-complex="11pt"/>
    </style:style>
    <style:style style:name="P32" style:family="paragraph" style:parent-style-name="Standard">
      <style:paragraph-properties fo:text-align="justify" style:justify-single-word="false">
        <style:tab-stops>
          <style:tab-stop style:position="1.524cm" style:type="char" style:char=","/>
        </style:tab-stops>
      </style:paragraph-properties>
      <style:text-properties fo:color="#000000" loext:opacity="100%" style:font-name="Times New Roman" fo:font-size="11pt" fo:letter-spacing="0.004cm" fo:language="it" fo:country="IT" fo:font-weight="bold" officeooo:rsid="0016c34c" officeooo:paragraph-rsid="0016c34c" style:font-size-asian="11pt" style:font-weight-asian="bold" style:font-size-complex="11pt"/>
    </style:style>
    <style:style style:name="P33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paragraph-rsid="0011c449" style:font-size-asian="11pt" style:font-size-complex="11pt"/>
    </style:style>
    <style:style style:name="P34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paragraph-rsid="00109e1f" style:font-size-asian="11pt" style:font-size-complex="11pt"/>
    </style:style>
    <style:style style:name="P35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style:font-size-asian="11pt" style:font-size-complex="11pt"/>
    </style:style>
    <style:style style:name="P36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rsid="0011c449" officeooo:paragraph-rsid="0011c449" style:font-size-asian="11pt" style:font-size-complex="11pt"/>
    </style:style>
    <style:style style:name="P37" style:family="paragraph" style:parent-style-name="Standard">
      <style:paragraph-properties fo:margin-left="0.127cm" fo:margin-right="0.127cm" fo:line-height="0.489cm" fo:text-align="justify" style:justify-single-word="false"/>
      <style:text-properties fo:color="#000000" loext:opacity="100%" style:font-name="Times New Roman" fo:font-size="11pt" fo:letter-spacing="-0.005cm" fo:language="it" fo:country="IT" style:font-size-asian="11pt" style:font-size-complex="11pt"/>
    </style:style>
    <style:style style:name="P38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fo:color="#000000" loext:opacity="100%" style:font-name="Times New Roman" fo:font-size="11pt" fo:letter-spacing="-0.005cm" fo:language="it" fo:country="IT" officeooo:rsid="000967d8" officeooo:paragraph-rsid="000967d8" style:font-size-asian="11pt" style:font-size-complex="11pt"/>
    </style:style>
    <style:style style:name="P39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fo:color="#000000" loext:opacity="100%" style:font-name="Times New Roman" fo:font-size="11pt" fo:letter-spacing="-0.005cm" fo:language="it" fo:country="IT" officeooo:rsid="0007d488" officeooo:paragraph-rsid="000967d8" style:font-size-asian="11pt" style:font-size-complex="11pt"/>
    </style:style>
    <style:style style:name="P40" style:family="paragraph" style:parent-style-name="Standard">
      <style:paragraph-properties fo:margin-left="0.127cm" fo:margin-top="0.318cm" fo:margin-bottom="0cm" style:contextual-spacing="false" fo:line-height="0.501cm" fo:text-align="center" style:justify-single-word="false"/>
    </style:style>
    <style:style style:name="P41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0ca722" style:font-size-asian="11pt" style:font-size-complex="11pt"/>
    </style:style>
    <style:style style:name="P42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16c34c" style:font-size-asian="11pt" style:font-size-complex="11pt"/>
    </style:style>
    <style:style style:name="P43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186929" style:font-size-asian="11pt" style:font-size-complex="11pt"/>
    </style:style>
    <style:style style:name="T1" style:family="text">
      <style:text-properties fo:color="#000000" loext:opacity="100%" fo:letter-spacing="0.007cm" fo:language="it" fo:country="IT" fo:font-weight="bold" officeooo:rsid="0011c449" style:font-weight-asian="bold" style:font-weight-complex="bold" style:text-scale="95%"/>
    </style:style>
    <style:style style:name="T2" style:family="text">
      <style:text-properties fo:color="#000000" loext:opacity="100%" fo:letter-spacing="0.007cm" fo:language="it" fo:country="IT" fo:font-weight="bold" officeooo:rsid="0016c34c" style:font-weight-asian="bold" style:font-weight-complex="bold" style:text-scale="95%"/>
    </style:style>
    <style:style style:name="T3" style:family="text">
      <style:text-properties fo:color="#000000" loext:opacity="100%" fo:letter-spacing="0.007cm" fo:language="it" fo:country="IT" fo:font-weight="bold" officeooo:rsid="001f56c5" style:font-weight-asian="bold" style:font-weight-complex="bold" style:text-scale="95%"/>
    </style:style>
    <style:style style:name="T4" style:family="text">
      <style:text-properties fo:color="#000000" loext:opacity="100%" fo:letter-spacing="0.007cm" fo:language="it" fo:country="IT" fo:font-weight="bold" officeooo:rsid="001c8cdc" style:font-weight-asian="bold" style:font-weight-complex="bold" style:text-scale="95%"/>
    </style:style>
    <style:style style:name="T5" style:family="text">
      <style:text-properties fo:color="#000000" loext:opacity="100%" fo:letter-spacing="0.007cm" fo:language="it" fo:country="IT" fo:font-weight="bold" officeooo:rsid="001e364d" style:font-weight-asian="bold" style:font-weight-complex="bold" style:text-scale="95%"/>
    </style:style>
    <style:style style:name="T6" style:family="text">
      <style:text-properties fo:color="#000000" loext:opacity="100%" fo:letter-spacing="0.007cm" fo:language="it" fo:country="IT" style:text-underline-style="solid" style:text-underline-width="auto" style:text-underline-color="font-color" fo:font-weight="bold" officeooo:rsid="001d27ae" style:font-weight-asian="bold" style:font-weight-complex="bold" style:text-scale="95%"/>
    </style:style>
    <style:style style:name="T7" style:family="text">
      <style:text-properties fo:color="#000000" loext:opacity="100%" fo:letter-spacing="0.007cm" fo:language="it" fo:country="IT" style:text-underline-style="solid" style:text-underline-width="auto" style:text-underline-color="font-color" fo:font-weight="bold" officeooo:rsid="001802c0" style:font-weight-asian="bold" style:font-weight-complex="bold" style:text-scale="95%"/>
    </style:style>
    <style:style style:name="T8" style:family="text">
      <style:text-properties fo:color="#000000" loext:opacity="100%" fo:letter-spacing="0.007cm" fo:language="it" fo:country="IT" style:text-underline-style="solid" style:text-underline-width="auto" style:text-underline-color="font-color" fo:font-weight="bold" officeooo:rsid="00227bd4" style:font-weight-asian="bold" style:font-weight-complex="bold" style:text-scale="95%"/>
    </style:style>
    <style:style style:name="T9" style:family="text">
      <style:text-properties fo:color="#000000" loext:opacity="100%" fo:font-size="11pt" fo:letter-spacing="0.004cm" fo:language="it" fo:country="IT" style:font-size-asian="11pt" style:font-size-complex="11pt"/>
    </style:style>
    <style:style style:name="T10" style:family="text">
      <style:text-properties fo:color="#000000" loext:opacity="100%" fo:font-size="11pt" fo:letter-spacing="0.004cm" fo:language="it" fo:country="IT" officeooo:rsid="001258a2" style:font-size-asian="11pt" style:font-size-complex="11pt"/>
    </style:style>
    <style:style style:name="T11" style:family="text">
      <style:text-properties fo:color="#000000" loext:opacity="100%" fo:font-size="11pt" fo:letter-spacing="0.004cm" fo:language="it" fo:country="IT" officeooo:rsid="00186929" style:font-size-asian="11pt" style:font-size-complex="11pt"/>
    </style:style>
    <style:style style:name="T12" style:family="text">
      <style:text-properties fo:color="#000000" loext:opacity="100%" fo:font-size="11pt" fo:letter-spacing="0.018cm" fo:language="it" fo:country="IT" style:font-size-asian="11pt" style:font-size-complex="11pt"/>
    </style:style>
    <style:style style:name="T13" style:family="text">
      <style:text-properties fo:color="#000000" loext:opacity="100%" fo:font-size="11pt" fo:letter-spacing="0.018cm" fo:language="it" fo:country="IT" officeooo:rsid="001258a2" style:font-size-asian="11pt" style:font-size-complex="11pt"/>
    </style:style>
    <style:style style:name="T14" style:family="text">
      <style:text-properties fo:color="#000000" loext:opacity="100%" fo:font-size="11pt" fo:language="it" fo:country="IT" style:font-size-asian="11pt" style:font-size-complex="11pt"/>
    </style:style>
    <style:style style:name="T15" style:family="text">
      <style:text-properties fo:color="#000000" loext:opacity="100%" fo:language="it" fo:country="IT"/>
    </style:style>
    <style:style style:name="T16" style:family="text">
      <style:text-properties fo:color="#000000" loext:opacity="100%" fo:language="it" fo:country="IT" fo:font-weight="bold" style:font-weight-asian="bold"/>
    </style:style>
    <style:style style:name="T17" style:family="text">
      <style:text-properties fo:color="#000000" loext:opacity="100%" fo:language="it" fo:country="IT" fo:font-weight="bold" style:font-weight-asian="bold" style:font-weight-complex="bold"/>
    </style:style>
    <style:style style:name="T18" style:family="text">
      <style:text-properties fo:color="#000000" loext:opacity="100%" fo:language="it" fo:country="IT" fo:font-weight="bold" officeooo:rsid="001c8cdc" style:font-weight-asian="bold" style:font-weight-complex="bold"/>
    </style:style>
    <style:style style:name="T19" style:family="text">
      <style:text-properties fo:color="#000000" loext:opacity="100%" fo:language="it" fo:country="IT" fo:font-weight="bold" officeooo:rsid="0020f806" style:font-weight-asian="bold" style:font-weight-complex="bold"/>
    </style:style>
    <style:style style:name="T20" style:family="text">
      <style:text-properties fo:color="#000000" loext:opacity="100%" fo:language="it" fo:country="IT" fo:font-weight="bold" style:font-weight-asian="bold" style:text-scale="105%"/>
    </style:style>
    <style:style style:name="T21" style:family="text">
      <style:text-properties fo:color="#000000" loext:opacity="100%" fo:language="it" fo:country="IT" fo:font-weight="bold" officeooo:rsid="0011c449" style:font-weight-asian="bold" style:text-scale="105%"/>
    </style:style>
    <style:style style:name="T22" style:family="text">
      <style:text-properties fo:color="#000000" loext:opacity="100%" fo:language="it" fo:country="IT" officeooo:rsid="00143614"/>
    </style:style>
    <style:style style:name="T23" style:family="text">
      <style:text-properties fo:color="#000000" loext:opacity="100%" fo:language="it" fo:country="IT" fo:font-style="normal" style:font-style-asian="normal" style:font-style-complex="normal"/>
    </style:style>
    <style:style style:name="T24" style:family="text">
      <style:text-properties fo:color="#000000" loext:opacity="100%" fo:language="it" fo:country="IT" fo:font-style="normal" officeooo:rsid="00069428" style:font-style-asian="normal" style:font-style-complex="normal"/>
    </style:style>
    <style:style style:name="T25" style:family="text">
      <style:text-properties fo:color="#000000" loext:opacity="100%" fo:language="it" fo:country="IT" fo:font-style="normal" officeooo:rsid="0015231d" style:font-style-asian="normal" style:font-style-complex="normal"/>
    </style:style>
    <style:style style:name="T26" style:family="text">
      <style:text-properties fo:color="#000000" loext:opacity="100%" fo:language="it" fo:country="IT" fo:font-style="normal" officeooo:rsid="00129cb3" style:font-style-asian="normal" style:font-style-complex="normal"/>
    </style:style>
    <style:style style:name="T27" style:family="text">
      <style:text-properties fo:color="#000000" loext:opacity="100%" fo:language="it" fo:country="IT" fo:font-style="normal" officeooo:rsid="001c8cdc" style:font-style-asian="normal" style:font-style-complex="normal"/>
    </style:style>
    <style:style style:name="T28" style:family="text">
      <style:text-properties fo:color="#000000" loext:opacity="100%" fo:language="it" fo:country="IT" officeooo:rsid="0021177f"/>
    </style:style>
    <style:style style:name="T29" style:family="text">
      <style:text-properties fo:color="#000000" loext:opacity="100%" fo:letter-spacing="-0.005cm" fo:language="it" fo:country="IT"/>
    </style:style>
    <style:style style:name="T30" style:family="text">
      <style:text-properties fo:color="#000000" loext:opacity="100%" fo:letter-spacing="-0.005cm" fo:language="it" fo:country="IT" officeooo:rsid="001c8cdc"/>
    </style:style>
    <style:style style:name="T31" style:family="text">
      <style:text-properties fo:color="#000000" loext:opacity="100%" fo:letter-spacing="-0.004cm" fo:language="it" fo:country="IT"/>
    </style:style>
    <style:style style:name="T32" style:family="text">
      <style:text-properties fo:color="#000000" loext:opacity="100%" fo:letter-spacing="-0.004cm" fo:language="it" fo:country="IT" officeooo:rsid="00151105"/>
    </style:style>
    <style:style style:name="T33" style:family="text">
      <style:text-properties fo:color="#000000" loext:opacity="100%" fo:letter-spacing="-0.004cm" fo:language="it" fo:country="IT" officeooo:rsid="00186929"/>
    </style:style>
    <style:style style:name="T34" style:family="text">
      <style:text-properties fo:color="#000000" loext:opacity="100%" fo:letter-spacing="-0.004cm" fo:language="it" fo:country="IT" officeooo:rsid="001bd68b"/>
    </style:style>
    <style:style style:name="T35" style:family="text">
      <style:text-properties fo:color="#000000" loext:opacity="100%" fo:letter-spacing="-0.004cm" fo:language="it" fo:country="IT" fo:font-weight="bold" officeooo:rsid="001bd68b" style:font-weight-asian="bold" style:font-weight-complex="bold"/>
    </style:style>
    <style:style style:name="T36" style:family="text">
      <style:text-properties fo:color="#000000" loext:opacity="100%" fo:letter-spacing="0.002cm" fo:language="it" fo:country="IT"/>
    </style:style>
    <style:style style:name="T37" style:family="text">
      <style:text-properties fo:color="#000000" loext:opacity="100%" fo:letter-spacing="0.002cm" fo:language="it" fo:country="IT" officeooo:rsid="00151105"/>
    </style:style>
    <style:style style:name="T38" style:family="text">
      <style:text-properties fo:color="#000000" loext:opacity="100%" fo:letter-spacing="0.002cm" fo:language="it" fo:country="IT" fo:font-weight="bold" officeooo:rsid="001c8cdc" style:font-weight-asian="bold" style:font-weight-complex="bold"/>
    </style:style>
    <style:style style:name="T39" style:family="text">
      <style:text-properties fo:color="#000000" loext:opacity="100%" fo:letter-spacing="0.009cm" fo:language="it" fo:country="IT"/>
    </style:style>
    <style:style style:name="T40" style:family="text">
      <style:text-properties fo:color="#000000" loext:opacity="100%" fo:letter-spacing="0.009cm" fo:language="it" fo:country="IT" fo:font-weight="bold" style:font-weight-asian="bold" style:font-weight-complex="bold"/>
    </style:style>
    <style:style style:name="T41" style:family="text">
      <style:text-properties fo:color="#000000" loext:opacity="100%" fo:letter-spacing="-0.002cm" fo:language="it" fo:country="IT"/>
    </style:style>
    <style:style style:name="T42" style:family="text">
      <style:text-properties fo:color="#000000" loext:opacity="100%" fo:letter-spacing="-0.007cm" fo:language="it" fo:country="IT"/>
    </style:style>
    <style:style style:name="T43" style:family="text">
      <style:text-properties fo:color="#000000" loext:opacity="100%" fo:letter-spacing="0.005cm" fo:language="it" fo:country="IT"/>
    </style:style>
    <style:style style:name="T44" style:family="text">
      <style:text-properties fo:color="#000000" loext:opacity="100%" style:font-name="Times New Roman" fo:font-size="11pt" fo:language="it" fo:country="IT" fo:font-weight="bold" style:font-size-asian="11pt" style:font-weight-asian="bold" style:font-size-complex="11pt"/>
    </style:style>
    <style:style style:name="T45" style:family="text">
      <style:text-properties fo:color="#000000" loext:opacity="100%" style:font-name="Times New Roman" fo:font-size="11pt" fo:language="it" fo:country="IT" fo:font-weight="bold" style:font-size-asian="11pt" style:font-weight-asian="bold" style:font-size-complex="11pt" style:text-scale="105%"/>
    </style:style>
    <style:style style:name="T46" style:family="text">
      <style:text-properties fo:color="#000000" loext:opacity="100%" style:font-name="Times New Roman" fo:font-size="11pt" fo:language="it" fo:country="IT" fo:font-weight="bold" officeooo:rsid="0011c449" style:font-size-asian="11pt" style:font-weight-asian="bold" style:font-size-complex="11pt" style:text-scale="105%"/>
    </style:style>
    <style:style style:name="T47" style:family="text">
      <style:text-properties fo:color="#000000" loext:opacity="100%" fo:letter-spacing="-0.011cm" fo:language="it" fo:country="IT" fo:font-weight="bold" style:font-weight-asian="bold"/>
    </style:style>
    <style:style style:name="T48" style:family="text">
      <style:text-properties officeooo:rsid="0015bf39"/>
    </style:style>
    <style:style style:name="T49" style:family="text">
      <style:text-properties officeooo:rsid="00151105"/>
    </style:style>
    <style:style style:name="T50" style:family="text">
      <style:text-properties officeooo:rsid="0011c449"/>
    </style:style>
    <style:style style:name="T51" style:family="text">
      <style:text-properties officeooo:rsid="001594cf"/>
    </style:style>
    <style:style style:name="T52" style:family="text">
      <style:text-properties officeooo:rsid="00143614"/>
    </style:style>
    <style:style style:name="T53" style:family="text">
      <style:text-properties officeooo:rsid="00129cb3"/>
    </style:style>
    <style:style style:name="T54" style:family="text">
      <style:text-properties officeooo:rsid="0012de42"/>
    </style:style>
    <style:style style:name="T55" style:family="text">
      <style:text-properties officeooo:rsid="000ca722"/>
    </style:style>
    <style:style style:name="T56" style:family="text">
      <style:text-properties officeooo:rsid="0015231d"/>
    </style:style>
    <style:style style:name="T57" style:family="text">
      <style:text-properties fo:letter-spacing="-0.002cm"/>
    </style:style>
    <style:style style:name="T58" style:family="text">
      <style:text-properties officeooo:rsid="0016c34c"/>
    </style:style>
    <style:style style:name="T59" style:family="text">
      <style:text-properties officeooo:rsid="001aa30e"/>
    </style:style>
    <style:style style:name="T60" style:family="text">
      <style:text-properties officeooo:rsid="00215b51"/>
    </style:style>
    <style:style style:name="T61" style:family="text">
      <style:text-properties officeooo:rsid="00109e1f"/>
    </style:style>
    <style:style style:name="T62" style:family="text">
      <style:text-properties fo:letter-spacing="0.014cm"/>
    </style:style>
    <style:style style:name="T63" style:family="text">
      <style:text-properties fo:letter-spacing="0.014cm" officeooo:rsid="00109e1f"/>
    </style:style>
    <style:style style:name="T64" style:family="text">
      <style:text-properties style:use-window-font-color="true" loext:opacity="0%" officeooo:rsid="00151105"/>
    </style:style>
    <style:style style:name="T65" style:family="text">
      <style:text-properties fo:letter-spacing="-0.005cm"/>
    </style:style>
    <style:style style:name="T66" style:family="text">
      <style:text-properties officeooo:rsid="001934e6"/>
    </style:style>
    <style:style style:name="T67" style:family="text">
      <style:text-properties fo:font-weight="bold" style:font-weight-asian="bold" style:font-weight-complex="bold"/>
    </style:style>
    <style:style style:name="T68" style:family="text">
      <style:text-properties fo:font-weight="bold" officeooo:rsid="001c8cdc" style:font-weight-asian="bold" style:font-weight-complex="bold"/>
    </style:style>
    <style:style style:name="T69" style:family="text">
      <style:text-properties officeooo:rsid="001c8cdc"/>
    </style:style>
    <style:style style:name="T70" style:family="text">
      <style:text-properties officeooo:rsid="001d7311"/>
    </style:style>
    <style:style style:name="T71" style:family="text">
      <style:text-properties officeooo:rsid="001e364d"/>
    </style:style>
    <style:style style:name="T72" style:family="text">
      <style:text-properties fo:font-style="italic" style:font-style-asian="italic" style:font-style-complex="itali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CONVENZIONE TRA IL </text:span><text:span text:style-name="T2">LIBERO CONSORZIO COMUNALE DI SIRACUSA </text:span><text:span text:style-name="T1">E IL COMUNE DI </text:span><text:span text:style-name="T4">PRIOLO G</text:span><text:span text:style-name="T5">ARGALLO</text:span><text:span text:style-name="T1"> PER L’UTILIZZO DI PERSONALE (ART. </text:span><text:span text:style-name="T3">18</text:span><text:span text:style-name="T1"> CCNL F.L. DEL </text:span><text:span text:style-name="T3">23/02/2026</text:span><text:span text:style-name="T1">) - </text:span><text:span text:style-name="T7">PERIODO 01/0</text:span><text:span text:style-name="T8">7</text:span><text:span text:style-name="T6">/2026 AL 3</text:span><text:span text:style-name="T8">1</text:span><text:span text:style-name="T6">/</text:span><text:span text:style-name="T8">12</text:span><text:span text:style-name="T6">/2026</text:span></text:p>
      <text:p text:style-name="P17"/>
      <text:p text:style-name="P17"/>
      <text:p text:style-name="P1"><text:span text:style-name="T10">L</text:span><text:span text:style-name="T9">'anno duemilaventi</text:span><text:span text:style-name="T11">sei</text:span><text:span text:style-name="T9"> il giorno </text:span><text:span text:style-name="T10">_________</text:span><text:span text:style-name="T9"><text:tab/></text:span><text:span text:style-name="T12"> del mese di </text:span><text:span text:style-name="T13">__________</text:span><text:span text:style-name="T12"><text:tab/></text:span><text:span text:style-name="T9">con la presente convenzione da </text:span><text:span text:style-name="T14">valersi per ogni conseguente effetto di legge</text:span></text:p>
      <text:p text:style-name="P18">TRA</text:p>
      <text:p text:style-name="P22">Il Comune di <text:span text:style-name="T69">PRIOLO G</text:span><text:span text:style-name="T71">ARGALLO rappresentato</text:span> da <text:span text:style-name="T66">__________</text:span><text:span text:style-name="T50">___</text:span><text:span text:style-name="T48">__</text:span><text:span text:style-name="T66">____________</text:span><text:span text:style-name="T48">____</text:span><text:span text:style-name="T51">__</text:span><text:span text:style-name="T50">__________ </text:span>nella qualità di <text:span text:style-name="T50">_________</text:span><text:span text:style-name="T49">________</text:span><text:span text:style-name="T50">__</text:span><text:span text:style-name="T66">______________________________________</text:span> che, per brevità, verrà denominato in sede convenzionale Ente di appartenenza;</text:p>
      <text:p text:style-name="P22"/>
      <text:p text:style-name="P19">E</text:p>
      <text:p text:style-name="P27"/>
      <text:p text:style-name="P22">Il Libero Consorzio Comunale di Siracusa rappresentato <text:span text:style-name="T66">da _______________________________________</text:span>, nella qualità di <text:span text:style-name="T66">_____________________________________________________________________</text:span> che, per brevità, verrà denominato in sede convenzionale Ente utilizzatore.</text:p>
      <text:p text:style-name="P3"><text:span text:style-name="T17">Premesso</text:span><text:span text:style-name="T15">:</text:span></text:p>
      <text:list text:style-name="L1">
        <text:list-item>
          <text:p text:style-name="P41"><text:span text:style-name="T52">che con Delibera del Commissario Straordinario nella funzione di Consiglio provinciale n. 15 </text:span><text:span text:style-name="T53">dell’</text:span><text:span text:style-name="T52">11/05/2018, </text:span><text:span text:style-name="T54">è stato dichiarato il dissesto finanziario dell’Ente, </text:span><text:span text:style-name="T52">ai sensi dell'art. 244 del TUEL;</text:span><text:span text:style-name="T55"> </text:span></text:p>
        </text:list-item>
        <text:list-item>
          <text:p text:style-name="P42"><text:span text:style-name="T53">che </text:span>le vigenti disposizioni normative impediscono, in tale condizione, l’attivazione di procedure di assunzione di personale;</text:p>
        </text:list-item>
        <text:list-item>
          <text:p text:style-name="P42"><text:span text:style-name="T52">che </text:span><text:span text:style-name="T53">da un’analisi</text:span> della dotazione organica dell’Ente <text:span text:style-name="T53">è emersa</text:span> una significativa sproporzione tra il personale inquadrato nell’area degli Operatori Esperti (ex categoria B3), quello inquadrato nell’area degli Istruttori (ex categoria C) e quello inquadrato nell’area dei Funzionari ed E.Q. (ex categoria D);</text:p>
        </text:list-item>
        <text:list-item>
          <text:p text:style-name="P42"><text:span text:style-name="T52">che </text:span><text:span text:style-name="T54">dalle </text:span>relazioni <text:span text:style-name="T54">dei </text:span>Capi Settore, <text:span text:style-name="T56">richieste dalla Presidenza, </text:span>è emersa la necessità impellente di rafforzare l’assetto amministrativo del Libero Consorzio, al fine di garantire una gestione efficace e tempestiva dei procedimenti di spesa e la migliore realizzazione dei servizi istituzionali attraverso un’economica gestione delle risorse;</text:p>
        </text:list-item>
        <text:list-item>
          <text:p text:style-name="P43">che l'art. 18 del CCNL Enti Locali del 23/02/2026 rubricato "Personale utilizzato mediante convenzione” prevede che “<text:span text:style-name="T72">Al fine di soddisfare la migliore realizzazione dei servizi istituzionali e di conseguire una economica gestione delle risorse, gli enti possono utilizzare, con il consenso dei lavoratori interessati, personale assegnato da altri enti cui si applica il presente CCNL per periodi predeterminati e per una parte del tempo di lavoro d’obbligo, mediante convenzione</text:span>”;</text:p>
        </text:list-item>
        <text:list-item>
          <text:p text:style-name="P42"><text:span text:style-name="T22">che con Avviso </text:span><text:span text:style-name="T24">del </text:span><text:span text:style-name="T27">02/02/2026</text:span><text:span text:style-name="T24">, </text:span><text:span text:style-name="T25">a firma del Capo del II Settore e del Presidente, </text:span><text:span text:style-name="T26">è stata avviata </text:span><text:span text:style-name="T23">un’</text:span><text:span text:style-name="T15">indagine esplorativa volta a raccogliere manifestazioni di interesse da parte di dipendenti di ruolo, appartenenti all’area dei Funzionari ed Elevate Qualificazioni (ex categoria D) e all’area degli Istruttori (ex cat C) - profili tecnici, amministrativi e contabili, attualmente in servizio presso altre Pubbliche Amministrazioni, ai quali si applica il CCNL del Comparto Funzioni Locali, disponibili a prestare servizio presso il Libero Consorzio tramite l’istituto del cosiddetto “scavalco condiviso” </text:span><text:span text:style-name="T28">e che l</text:span><text:span text:style-name="T15">e professionalità richieste riguardano prioritariamente </text:span><text:span text:style-name="T28">la </text:span><text:span text:style-name="T15">Viabilità, </text:span><text:span text:style-name="T28">l’ </text:span><text:span text:style-name="T15">Edilizia scolastica, </text:span><text:span text:style-name="T28">le </text:span><text:span text:style-name="T15">Entrate, </text:span><text:span text:style-name="T28">il </text:span><text:span text:style-name="T15">Contenzioso, </text:span><text:span text:style-name="T28">l’</text:span><text:span text:style-name="T15">Ambiente </text:span><text:span text:style-name="T28">e il </text:span><text:span text:style-name="T15"><text:s/>Corpo di Polizia Provinciale;</text:span></text:p>
        </text:list-item>
        <text:list-item>
          <text:p text:style-name="P42">che l'assegnazione temporanea del dipendente presso altro Ente del medesimo comparto, nell' ambito del principio di leale collaborazione tra Enti, riconosciuto a livello costituzionale dall'art. 97, comma 2, Cost., sancito anche dell'art. 1, comma 2 bis della L. n. 241/1990, non realizza alcuna nuova assunzione o diverso rapporto di impiego né novazione soggettiva dell'originario rapporto di lavoro con l'Ente di provenienza o la nascita di un nuovo rapporto con l'Ente destinatario delle prestazioni lavorative;</text:p>
        </text:list-item>
        <text:list-item>
          <text:p text:style-name="P42">che l'istituto dello “scavalco condiviso” individua una modalità di utilizzo del dipendente pubblico da parte di più enti per periodi predeterminati e per una parte di tempo del lavoro d'obbligo, senza che si possa configurare un autonomo rapporto di lavoro a tempo parziale o una nuova assunzione;</text:p>
        </text:list-item>
        <text:list-item>
          <text:p text:style-name="P42"><text:soft-page-break/><text:span text:style-name="T58">che è necessario</text:span><text:span text:style-name="T59"> regolare i profili essenziali della utilizzazione congiunta dei </text:span><text:span text:style-name="T49">dipendenti</text:span><text:span text:style-name="T59"> </text:span><text:span text:style-name="T60">individuati, </text:span><text:span text:style-name="T59">con apposita convenzione concordata con l’Ente di appartenenza.</text:span></text:p>
        </text:list-item>
      </text:list>
      <text:p text:style-name="P23">Tanto premesso, si conviene e stipula quanto segue:</text:p>
      <text:p text:style-name="P20">Art. 1- Finalità</text:p>
      <text:p text:style-name="P4"><text:span text:style-name="T15">La presente convenzione è finalizzata a soddisfare la migliore realizzazione dei servizi istituzionali degli Enti stipulanti e a conseguire una economia di gestione delle risorse umane consentendo in </text:span><text:span text:style-name="T31">un'ottica di collaborazione istituzionale, ai sensi dell'art. </text:span><text:span text:style-name="T33">18</text:span><text:span text:style-name="T31"> del CCNL </text:span><text:span text:style-name="T33">F.L. del 23/02/2026</text:span><text:span text:style-name="T31"> e della art. l, comma 124, </text:span><text:span text:style-name="T36">della L. 145/2018, l'utilizzo condiviso del</text:span><text:span text:style-name="T37">l’</text:span><text:span text:style-name="T38">Ing. Francesca Campisi</text:span><text:span text:style-name="T15">, dipendente a tempo pieno e indeterminato del </text:span><text:span text:style-name="T17">Comune di </text:span><text:span text:style-name="T18">Priolo G</text:span><text:span text:style-name="T19">argallo</text:span><text:span text:style-name="T39"> La prestazione lavorativa sarà resa presso l'ente </text:span><text:span text:style-name="T29">utilizzatore nell'ambito dell'attuale inquadramento giuridico economico dello stesso e in maniera da </text:span><text:span text:style-name="T36">assicurare comunque l'assenza anche potenziale di conflitti d'interesse.</text:span></text:p>
      <text:p text:style-name="P28"/>
      <text:p text:style-name="P21">Art. 2 - Oggetto</text:p>
      <text:p text:style-name="P5"><text:span text:style-name="T31">La presente convenzione disciplina la gestione del personale in premessa citato, utilizzato a tempo </text:span><text:span text:style-name="T41">parziale dagli Enti stipulanti e, in particolare: la durata del periodo di utilizzazione, il tempo di lavoro </text:span><text:span text:style-name="T36">e la relativa articolazione tra i due enti, la ripartizione degli oneri e i conseguenti adempimenti </text:span><text:span text:style-name="T15">reciproci, ogni altro aspetto ritenuto utile per una corretta gestione del rapporto di lavoro.</text:span></text:p>
      <text:p text:style-name="P29">Art. 3 - Durata della convenzione</text:p>
      <text:p text:style-name="P8"><text:span text:style-name="T32">La presente convenzione ha durata </text:span><text:span text:style-name="T34">di </text:span><text:span text:style-name="T35">sei mesi decorrenti dal 01/07/2026 e fino al 31/12/2026</text:span><text:span text:style-name="T32">.</text:span></text:p>
      <text:p text:style-name="P6"><text:span text:style-name="T31">Gli effetti </text:span><text:span text:style-name="T42">della convenzione potranno cessare, previo preavviso di almeno quindici giorni, per volontà </text:span><text:span text:style-name="T15">motivata di uno solo degli Enti stipulanti o del lavoratore.</text:span></text:p>
      <text:p text:style-name="P7"><text:span text:style-name="T43">La presente convenzione potrà essere prorogata a fronte dell'adozione di idoneo atto </text:span><text:span text:style-name="T15">deliberativo.</text:span></text:p>
      <text:p text:style-name="P29">Art. 4 - Tempi di utilizzo del personale </text:p>
      <text:p text:style-name="P33">Le prestazioni di lavoro da svolgersi in favore del Libero Consorzio Comunale di Siracusa sono pari a n. <text:span text:style-name="T68">9</text:span><text:span text:style-name="T67"> ore su 36 ore medie settimanali.</text:span></text:p>
      <text:p text:style-name="P33">Al dipendente si applica anche la flessibilità oraria, sia in entrata che in uscita, prevista dalla vigente normativa contrattuale e regolamentare al fine di ottimizzarne l’impiego e permettere la massimizzazione dei risultati. </text:p>
      <text:p text:style-name="P33"/>
      <text:p text:style-name="P30">Art. 5 - Gestione del rapporto di lavoro </text:p>
      <text:p text:style-name="P34">Il dipendente è gestito funzionalmente da entrambi gli Enti, per quanto riguarda le attività di rispettiva competenza mentre, per ogni altro aspetto compreso il rapporto organico, esclusivamente dal<text:span text:style-name="T61">l’</text:span><text:span text:style-name="T63">E</text:span><text:span text:style-name="T62">nte </text:span><text:span text:style-name="T63">di appartenenza </text:span>in quanto titolare del rapporto di lavoro (es. corresponsione del trattamento economico, assunzione provvedimenti disciplinari, elaborazioni buste paga, versamento di contributi previdenziali ed assistenziali, autorizzazioni incarichi esterni, etc.). </text:p>
      <text:p text:style-name="P35">Il Libero Consorzio Comunale di Siracusa provvederà a trasmettere il prospetto mensile da cui risultano le timbrature di presenza giornaliera del suddetto dipendente, con gli eventuali giustificativi di assenza. </text:p>
      <text:p text:style-name="P34">Le ferie e i permessi saranno autorizzati dal<text:span text:style-name="T61">l’</text:span><text:span text:style-name="T63">E</text:span><text:span text:style-name="T62">nte </text:span><text:span text:style-name="T63">di appartenenza</text:span>, tenendo in considerazione anche le esigenze di servizio del Libero Consorzio, il quale dovrà esserne preventivamente informato. </text:p>
      <text:p text:style-name="P34">La comunicazione relativa all’assenza per malattia, così come la presentazione della relativa certificazione medica, dovrà essere effettuata presso <text:span text:style-name="T61">l’</text:span><text:span text:style-name="T63">E</text:span><text:span text:style-name="T62">nte </text:span><text:span text:style-name="T63">di appartenenza</text:span> notiziando il Libero Consorzio. </text:p>
      <text:p text:style-name="P36">Il servizio prestato presso l’Ente utilizzatore è equiparato, ai fini giuridici, al servizio reso presso l’Amministrazione di appartenenza.</text:p>
      <text:p text:style-name="P31"/>
      <text:p text:style-name="P31">Art. 6 - Ripartizione delle spese </text:p>
      <text:p text:style-name="P16">Il trattamento economico fisso e continuativo, previsto per l’Area di inquadramento e il livello economico posseduto sarà corrisposto per intero dall’Ente di appartenenza, ivi compreso il complessivo onere ricadente a carico del Libero Consorzio.</text:p>
      <text:p text:style-name="P16">Pertanto, per il periodo di impiego del dipendente presso il Libero Consorzio, il trattamento economico spettante sarà anticipato dall’Ente di appartenenza.</text:p>
      <text:p text:style-name="P16">Il Libero Consorzio si impegna a rimborsare all’Ente di appartenenza, entro il <text:span text:style-name="T64">bimestre</text:span> successivo, la propria quota parte, in rapporto al numero delle ore lavorative di utilizzo. </text:p>
      <text:p text:style-name="P9"><text:span text:style-name="T57">I compensi derivanti da eventuali prestazioni svolte oltre il normale orario di lavoro così come </text:span><text:span text:style-name="T65">di ogni ulteriore emolumento di natura accessoria, nel rispetto delle previsioni normative e </text:span>contrattuali, resterà a carico <text:soft-page-break/>dell'Ente che le ha previste ed autorizzate che provvederà quindi ad erogarle direttamente al dipendente medesimo.</text:p>
      <text:p text:style-name="P32"/>
      <text:p text:style-name="P31">Art. 7 - Gestione delle ferie </text:p>
      <text:p text:style-name="P37">Le ferie e i permessi saranno autorizzati così come previsto dal precedente art. 5. </text:p>
      <text:p text:style-name="P37">L’Ente utilizzatore consentirà al dipendente la fruizione delle ferie e dei permessi retribuiti previsti dalle vigenti norme contrattuali in misura proporzionale al periodo di utilizzo parziale. </text:p>
      <text:p text:style-name="P37">A tal fine i competenti uffici degli Enti interessati provvederanno ad aggiornare i relativi dati all’inizio e al termine del periodo di utilizzo condiviso. </text:p>
      <text:p text:style-name="P11"><text:span text:style-name="T20">Art. </text:span><text:span text:style-name="T21">8</text:span><text:span text:style-name="T20"> </text:span><text:span text:style-name="T16">- </text:span><text:span text:style-name="T20">Competenze</text:span></text:p>
      <text:p text:style-name="P37">Tutti gli adempimenti attuativi della disciplina dettata dalla presente convenzione in quanto riconducibili alla più ampia nozione di "attività di gestione delle risorse umane" sono affidate alla competenza dei rispettivi e competenti organi che vi provvedono mediante adozione di atti di diritto comune, con la capacità e i poteri del privato datare di lavoro, secondo la disciplina dell'art. 5, comma 2, del D.lgs. n. 165 del 2001 in esecuzione del piano esecutivo di gestione e nel rispetto dei vincoli previsti dal sistema delle relazioni sindacali.</text:p>
      <text:p text:style-name="P12"><text:span text:style-name="T20">Art. </text:span><text:span text:style-name="T21">9</text:span><text:span text:style-name="T20"> </text:span><text:span text:style-name="T16">- </text:span><text:span text:style-name="T20">Controversie</text:span></text:p>
      <text:p text:style-name="P37">La risoluzione di eventuali controversie che possono sorgere tra gli Enti anche in caso di difforme e contrastante interpretazione della presente convenzione, deve essere ricercata prioritariamente in via bonaria, in mancanza, sarà devoluta all'Autorità giurisdizionale, secondo le regole ordinarie.</text:p>
      <text:p text:style-name="P40"><text:span text:style-name="T45">Art. </text:span><text:span text:style-name="T46">10</text:span><text:span text:style-name="T45"> </text:span><text:span text:style-name="T44">- </text:span><text:span text:style-name="T45">Disposizioni finali</text:span></text:p>
      <text:p text:style-name="P37">Per quanto non stabilito dalla presente convenzione si fa rinvio alle norme di legge e contrattuali vigenti. La presente convenzione sarà registrata solo in caso d'uso a termini di legge.</text:p>
      <text:p text:style-name="P24">Letto, confermato e sottoscritto</text:p>
      <text:p text:style-name="P13"><text:span text:style-name="T29">Per il Comune di </text:span><text:span text:style-name="T30">Priolo G.</text:span></text:p>
      <text:p text:style-name="P38">__________________________________</text:p>
      <text:p text:style-name="P39">Per il Libero Consorzio Comunale di Siracusa</text:p>
      <text:p text:style-name="P38">_____________________________________</text:p>
      <text:p text:style-name="P25"><text:span text:style-name="T70">La</text:span> Dipendente</text:p>
      <text:p text:style-name="P26">____________________________________</text:p>
      <text:p text:style-name="P14"/>
      <text:p text:style-name="P10"><text:span text:style-name="T47"/></text:p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632cm" style:type="center"/>
          <style:tab-stop style:position="17.265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ListLabel_20_162" style:display-name="ListLabel 162" style:family="text"/>
    <style:style style:name="ListLabel_20_161" style:display-name="ListLabel 161" style:family="text">
      <style:text-properties style:font-name-complex="Courier New" style:font-family-complex="'Courier New'" style:font-family-generic-complex="system" style:font-pitch-complex="variable"/>
    </style:style>
    <style:style style:name="ListLabel_20_160" style:display-name="ListLabel 160" style:family="text">
      <style:text-properties style:font-name="Calibri" fo:font-family="Calibri" style:font-family-generic="roman" style:font-pitch="variable"/>
    </style:style>
    <style:style style:name="ListLabel_20_159" style:display-name="ListLabel 159" style:family="text"/>
    <style:style style:name="ListLabel_20_158" style:display-name="ListLabel 158" style:family="text">
      <style:text-properties style:font-name-complex="Courier New" style:font-family-complex="'Courier New'" style:font-family-generic-complex="system" style:font-pitch-complex="variable"/>
    </style:style>
    <style:style style:name="ListLabel_20_157" style:display-name="ListLabel 157" style:family="text">
      <style:text-properties style:font-name="Calibri" fo:font-family="Calibri" style:font-family-generic="roman" style:font-pitch="variable"/>
    </style:style>
    <style:style style:name="ListLabel_20_156" style:display-name="ListLabel 156" style:family="text"/>
    <style:style style:name="ListLabel_20_155" style:display-name="ListLabel 155" style:family="text">
      <style:text-properties style:font-name-complex="Courier New" style:font-family-complex="'Courier New'" style:font-family-generic-complex="system" style:font-pitch-complex="variable"/>
    </style:style>
    <style:style style:name="ListLabel_20_154" style:display-name="ListLabel 154" style:family="text">
      <style:text-properties style:font-name="Calibri" fo:font-family="Calibri" style:font-family-generic="roman" style:font-pitch="variable" fo:font-style="normal" fo:font-weight="normal" style:font-style-asian="normal" style:font-weight-asian="normal" style:font-name-complex="Times New Roman1" style:font-family-complex="'Times New Roman'" style:font-family-generic-complex="system" style:font-pitch-complex="variable"/>
    </style:style>
    <style:style style:name="ListLabel_20_153" style:display-name="ListLabel 153" style:family="text"/>
    <style:style style:name="ListLabel_20_152" style:display-name="ListLabel 152" style:family="text">
      <style:text-properties style:font-name-complex="Courier New" style:font-family-complex="'Courier New'" style:font-family-generic-complex="system" style:font-pitch-complex="variable"/>
    </style:style>
    <style:style style:name="ListLabel_20_151" style:display-name="ListLabel 151" style:family="text">
      <style:text-properties style:font-name="Calibri" fo:font-family="Calibri" style:font-family-generic="roman" style:font-pitch="variable"/>
    </style:style>
    <style:style style:name="ListLabel_20_150" style:display-name="ListLabel 150" style:family="text"/>
    <style:style style:name="ListLabel_20_149" style:display-name="ListLabel 149" style:family="text">
      <style:text-properties style:font-name-complex="Courier New" style:font-family-complex="'Courier New'" style:font-family-generic-complex="system" style:font-pitch-complex="variable"/>
    </style:style>
    <style:style style:name="ListLabel_20_148" style:display-name="ListLabel 148" style:family="text">
      <style:text-properties style:font-name="Calibri" fo:font-family="Calibri" style:font-family-generic="roman" style:font-pitch="variable"/>
    </style:style>
    <style:style style:name="ListLabel_20_147" style:display-name="ListLabel 147" style:family="text"/>
    <style:style style:name="ListLabel_20_146" style:display-name="ListLabel 146" style:family="text">
      <style:text-properties style:font-name-complex="Courier New" style:font-family-complex="'Courier New'" style:font-family-generic-complex="system" style:font-pitch-complex="variable"/>
    </style:style>
    <style:style style:name="ListLabel_20_145" style:display-name="ListLabel 145" style:family="text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44" style:display-name="ListLabel 144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2" style:display-name="ListLabel 142" style:family="text">
      <style:text-properties style:font-name="Calibri" fo:font-family="Calibri" style:font-family-generic="roman" style:font-pitch="variable"/>
    </style:style>
    <style:style style:name="ListLabel_20_141" style:display-name="ListLabel 141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39" style:display-name="ListLabel 139" style:family="text">
      <style:text-properties style:font-name="Calibri" fo:font-family="Calibri" style:font-family-generic="roman" style:font-pitch="variable"/>
    </style:style>
    <style:style style:name="ListLabel_20_138" style:display-name="ListLabel 138" style:family="text"/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6" style:display-name="ListLabel 136" style:family="text">
      <style:text-properties style:font-name="Calibri" fo:font-family="Calibri" style:font-family-generic="roman" style:font-pitch="variable"/>
    </style:style>
    <style:style style:name="ListLabel_20_135" style:display-name="ListLabel 135" style:family="text"/>
    <style:style style:name="ListLabel_20_134" style:display-name="ListLabel 134" style:family="text"/>
    <style:style style:name="ListLabel_20_133" style:display-name="ListLabel 133" style:family="text"/>
    <style:style style:name="ListLabel_20_132" style:display-name="ListLabel 132" style:family="text"/>
    <style:style style:name="ListLabel_20_131" style:display-name="ListLabel 131" style:family="text"/>
    <style:style style:name="ListLabel_20_130" style:display-name="ListLabel 130" style:family="text"/>
    <style:style style:name="ListLabel_20_129" style:display-name="ListLabel 129" style:family="text"/>
    <style:style style:name="ListLabel_20_128" style:display-name="ListLabel 128" style:family="text"/>
    <style:style style:name="ListLabel_20_127" style:display-name="ListLabel 127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8pt" fo:letter-spacing="-0.03cm" fo:language="it" fo:country="IT" fo:font-weight="bold" style:font-size-asian="8pt" style:font-weight-asian="bold" style:text-scale="100%"/>
    </style:style>
    <style:style style:name="ListLabel_20_126" style:display-name="ListLabel 126" style:family="text"/>
    <style:style style:name="ListLabel_20_125" style:display-name="ListLabel 125" style:family="text"/>
    <style:style style:name="ListLabel_20_124" style:display-name="ListLabel 124" style:family="text"/>
    <style:style style:name="ListLabel_20_123" style:display-name="ListLabel 123" style:family="text"/>
    <style:style style:name="ListLabel_20_122" style:display-name="ListLabel 122" style:family="text"/>
    <style:style style:name="ListLabel_20_121" style:display-name="ListLabel 121" style:family="text"/>
    <style:style style:name="ListLabel_20_120" style:display-name="ListLabel 120" style:family="text"/>
    <style:style style:name="ListLabel_20_119" style:display-name="ListLabel 119" style:family="text"/>
    <style:style style:name="ListLabel_20_118" style:display-name="ListLabel 118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8pt" fo:letter-spacing="-0.018cm" fo:language="it" fo:country="IT" fo:font-weight="bold" style:font-size-asian="8pt" style:font-weight-asian="bold" style:text-scale="100%"/>
    </style:style>
    <style:style style:name="ListLabel_20_117" style:display-name="ListLabel 117" style:family="text"/>
    <style:style style:name="ListLabel_20_116" style:display-name="ListLabel 116" style:family="text"/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/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/>
    <style:style style:name="ListLabel_20_109" style:display-name="ListLabel 109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7pt" fo:letter-spacing="normal" fo:language="it" fo:country="IT" fo:font-weight="bold" style:font-size-asian="7pt" style:font-weight-asian="bold" style:text-scale="100%"/>
    </style:style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7pt" fo:letter-spacing="normal" fo:language="it" fo:country="IT" fo:font-weight="bold" style:font-size-asian="7pt" style:font-weight-asian="bold" style:text-scale="100%"/>
    </style:style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-0.053cm" fo:language="it" fo:country="IT" fo:font-weight="bold" style:font-size-asian="11.5pt" style:font-weight-asian="bold" style:text-scale="100%"/>
    </style:style>
    <style:style style:name="ListLabel_20_90" style:display-name="ListLabel 90" style:family="text"/>
    <style:style style:name="ListLabel_20_89" style:display-name="ListLabel 89" style:family="text"/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/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/>
    <style:style style:name="ListLabel_20_82" style:display-name="ListLabel 82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normal" fo:language="it" fo:country="IT" fo:font-weight="bold" style:font-size-asian="11.5pt" style:font-weight-asian="bold" style:text-scale="100%"/>
    </style:style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/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/>
    <style:style style:name="ListLabel_20_73" style:display-name="ListLabel 73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normal" fo:language="it" fo:country="IT" fo:font-weight="bold" style:font-size-asian="11.5pt" style:font-weight-asian="bold" style:text-scale="100%"/>
    </style:style>
    <style:style style:name="ListLabel_20_72" style:display-name="ListLabel 72" style:family="text"/>
    <style:style style:name="ListLabel_20_71" style:display-name="ListLabel 71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3pt" fo:letter-spacing="normal" fo:language="it" fo:country="IT" style:font-size-asian="3pt" style:text-scale="100%"/>
    </style:style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2cm" fo:language="it" fo:country="IT" style:font-size-asian="12pt" style:text-scale="100%"/>
    </style:style>
    <style:style style:name="ListLabel_20_54" style:display-name="ListLabel 54" style:family="text"/>
    <style:style style:name="ListLabel_20_53" style:display-name="ListLabel 53" style:family="text"/>
    <style:style style:name="ListLabel_20_52" style:display-name="ListLabel 52" style:family="text"/>
    <style:style style:name="ListLabel_20_51" style:display-name="ListLabel 51" style:family="text"/>
    <style:style style:name="ListLabel_20_50" style:display-name="ListLabel 50" style:family="text"/>
    <style:style style:name="ListLabel_20_49" style:display-name="ListLabel 49" style:family="text"/>
    <style:style style:name="ListLabel_20_48" style:display-name="ListLabel 48" style:family="text"/>
    <style:style style:name="ListLabel_20_47" style:display-name="ListLabel 47" style:family="text"/>
    <style:style style:name="ListLabel_20_46" style:display-name="ListLabel 46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7cm" fo:language="it" fo:country="IT" style:font-size-asian="12pt" style:text-scale="100%"/>
    </style:style>
    <style:style style:name="ListLabel_20_45" style:display-name="ListLabel 45" style:family="text"/>
    <style:style style:name="ListLabel_20_44" style:display-name="ListLabel 44" style:family="text"/>
    <style:style style:name="ListLabel_20_43" style:display-name="ListLabel 43" style:family="text"/>
    <style:style style:name="ListLabel_20_42" style:display-name="ListLabel 42" style:family="text"/>
    <style:style style:name="ListLabel_20_41" style:display-name="ListLabel 41" style:family="text"/>
    <style:style style:name="ListLabel_20_40" style:display-name="ListLabel 40" style:family="text"/>
    <style:style style:name="ListLabel_20_39" style:display-name="ListLabel 39" style:family="text"/>
    <style:style style:name="ListLabel_20_38" style:display-name="ListLabel 38" style:family="text"/>
    <style:style style:name="ListLabel_20_37" style:display-name="ListLabel 37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4cm" fo:language="it" fo:country="IT" style:font-size-asian="12pt" style:text-scale="100%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2pt" fo:letter-spacing="-0.009cm" fo:language="it" fo:country="IT" style:font-size-asian="12pt" style:text-scale="100%"/>
    </style:style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12cm" fo:language="it" fo:country="IT" style:font-size-asian="12pt" style:text-scale="100%"/>
    </style:style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15" style:display-name="ListLabel 15" style:family="text"/>
    <style:style style:name="ListLabel_20_14" style:display-name="ListLabel 14" style:family="text"/>
    <style:style style:name="ListLabel_20_13" style:display-name="ListLabel 13" style:family="text"/>
    <style:style style:name="ListLabel_20_12" style:display-name="ListLabel 12" style:family="text"/>
    <style:style style:name="ListLabel_20_11" style:display-name="ListLabel 11" style:family="text"/>
    <style:style style:name="ListLabel_20_10" style:display-name="ListLabel 10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it" fo:country="IT" style:font-size-asian="12pt" style:text-scale="100%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5cm" fo:language="it" fo:country="IT" style:font-size-asian="12pt" style:text-scale="100%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89cm" fo:margin-left="1.27cm"/>
        </style:list-level-properties>
      </text:list-level-style-number>
      <text:list-level-style-number text:level="2" text:style-name="ListLabel_20_1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0.762cm" fo:margin-left="1.27cm"/>
        </style:list-level-properties>
      </text:list-level-style-number>
      <text:list-level-style-number text:level="2" text:style-name="ListLabel_20_20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22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23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24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25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26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27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—" style:num-suffix="—" text:bullet-char="—">
        <style:list-level-properties text:list-level-position-and-space-mode="label-alignment">
          <style:list-level-label-alignment text:label-followed-by="listtab" text:list-tab-stop-position="0.762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2" text:style-name="ListLabel_20_29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0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31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32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33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34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35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36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38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47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56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58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61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65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67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0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74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5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9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1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83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4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85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86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87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88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9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0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81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9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9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9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39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0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02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03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04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05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06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07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08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4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10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11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12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13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14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15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16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17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4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19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0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21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22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23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24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25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26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1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28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9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0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31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32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33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34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35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0.762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03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30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4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57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84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11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5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38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5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65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922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5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5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.591cm" fo:margin-bottom="5.129cm" fo:margin-left="1.979cm" fo:margin-right="1.792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9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8-25T08:01:27.410878300</meta:creation-date>
    <dc:date>2026-06-29T14:18:35.414000000</dc:date>
    <meta:editing-duration>PT1H30M56S</meta:editing-duration>
    <meta:editing-cycles>19</meta:editing-cycles>
    <meta:generator>LibreOffice/7.6.5.2$Windows_X86_64 LibreOffice_project/38d5f62f85355c192ef5f1dd47c5c0c0c6d6598b</meta:generator>
    <meta:print-date>2025-08-25T09:12:40.187833300</meta:print-date>
    <meta:document-statistic meta:table-count="0" meta:image-count="0" meta:object-count="0" meta:page-count="3" meta:paragraph-count="56" meta:word-count="1411" meta:character-count="10042" meta:non-whitespace-character-count="8680"/>
  </office:meta>
</office:document-meta>
</file>