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icrosoft YaHei" svg:font-family="'Microsoft YaHei'" style:font-family-generic="swiss" style:font-pitch="variable"/>
    <style:font-face style:name="NSimSun" svg:font-family="NSimSun" style:font-family-generic="modern" style:font-pitch="fixed"/>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NewRomanPSMT" svg:font-family="TimesNewRomanPSMT, ''Times New R'" style:font-family-generic="roman"/>
    <style:font-face style:name="Wingdings" svg:font-family="Wingdings" style:font-family-generic="system" style:font-pitch="variable" style:font-charset="x-symbol"/>
  </office:font-face-decls>
  <office:automatic-styles>
    <style:style style:name="P1" style:family="paragraph" style:parent-style-name="Standard">
      <style:paragraph-properties fo:text-align="center" style:justify-single-word="false" style:text-autospace="none"/>
      <style:text-properties fo:font-size="17pt" style:font-size-asian="17pt" style:font-size-complex="17pt"/>
    </style:style>
    <style:style style:name="P2" style:family="paragraph" style:parent-style-name="Standard">
      <style:paragraph-properties fo:text-align="justify" style:justify-single-word="false" style:text-autospace="none"/>
    </style:style>
    <style:style style:name="P3" style:family="paragraph" style:parent-style-name="Standard">
      <style:paragraph-properties fo:text-align="justify" style:justify-single-word="false">
        <style:tab-stops>
          <style:tab-stop style:position="1cm"/>
        </style:tab-stops>
      </style:paragraph-properties>
    </style:style>
    <style:style style:name="P4" style:family="paragraph" style:parent-style-name="Standard">
      <style:paragraph-properties fo:margin-left="0.635cm" fo:text-align="justify" style:justify-single-word="false" style:text-autospace="none">
        <style:tab-stops/>
      </style:paragraph-properties>
    </style:style>
    <style:style style:name="P5" style:family="paragraph" style:parent-style-name="Standard">
      <style:paragraph-properties fo:margin-left="1.27cm" fo:text-align="justify" style:justify-single-word="false" style:text-autospace="none">
        <style:tab-stops/>
      </style:paragraph-properties>
    </style:style>
    <style:style style:name="P6" style:family="paragraph" style:parent-style-name="Standard">
      <style:paragraph-properties fo:text-align="justify" style:justify-single-word="false"/>
    </style:style>
    <style:style style:name="P7" style:family="paragraph" style:parent-style-name="Normale_20__28_Web_29_">
      <style:paragraph-properties fo:text-align="justify" style:justify-single-word="false"/>
    </style:style>
    <style:style style:name="P8" style:family="paragraph" style:parent-style-name="Default">
      <style:paragraph-properties fo:text-align="justify" style:justify-single-word="false"/>
    </style:style>
    <style:style style:name="P9" style:family="paragraph" style:parent-style-name="Standard">
      <style:paragraph-properties fo:text-align="justify" style:justify-single-word="false" style:text-autospace="none"/>
      <style:text-properties fo:font-size="14pt" style:font-size-asian="14pt" style:font-size-complex="14pt"/>
    </style:style>
    <style:style style:name="P10" style:family="paragraph" style:parent-style-name="Standard">
      <style:paragraph-properties fo:margin-left="1.27cm" style:text-autospace="none">
        <style:tab-stops/>
      </style:paragraph-properties>
      <style:text-properties fo:font-size="14pt" style:font-size-asian="14pt" style:font-size-complex="14pt"/>
    </style:style>
    <style:style style:name="P11" style:family="paragraph" style:parent-style-name="Standard">
      <style:paragraph-properties fo:text-align="center" style:justify-single-word="false" style:text-autospace="none"/>
    </style:style>
    <style:style style:name="P12" style:family="paragraph" style:parent-style-name="Standard">
      <style:paragraph-properties fo:text-align="justify" style:justify-single-word="false" style:text-autospace="none"/>
      <style:text-properties fo:color="#000000" loext:opacity="100%"/>
    </style:style>
    <style:style style:name="P13" style:family="paragraph" style:parent-style-name="Standard">
      <style:paragraph-properties fo:margin-left="0.25cm" fo:text-align="justify" style:justify-single-word="false" fo:text-indent="-0.25cm" style:auto-text-indent="false" style:text-autospace="none">
        <style:tab-stops/>
      </style:paragraph-properties>
      <style:text-properties fo:color="#000000" loext:opacity="100%"/>
    </style:style>
    <style:style style:name="P14" style:family="paragraph" style:parent-style-name="Standard">
      <style:paragraph-properties fo:text-align="justify" style:justify-single-word="false">
        <style:tab-stops>
          <style:tab-stop style:position="1cm"/>
        </style:tab-stops>
      </style:paragraph-properties>
      <style:text-properties fo:color="#000000" loext:opacity="100%"/>
    </style:style>
    <style:style style:name="P15" style:family="paragraph" style:parent-style-name="Standard">
      <style:paragraph-properties fo:margin-left="1.27cm" fo:text-align="justify" style:justify-single-word="false" style:text-autospace="none">
        <style:tab-stops/>
      </style:paragraph-properties>
      <style:text-properties fo:color="#000000" loext:opacity="100%" fo:background-color="#ffff00"/>
    </style:style>
    <style:style style:name="P16" style:family="paragraph" style:parent-style-name="Standard">
      <style:paragraph-properties fo:text-align="center" style:justify-single-word="false" style:text-autospace="none"/>
      <style:text-properties fo:color="#000000" loext:opacity="100%"/>
    </style:style>
    <style:style style:name="P17" style:family="paragraph" style:parent-style-name="Standard">
      <style:paragraph-properties style:text-autospace="none"/>
      <style:text-properties fo:color="#000000" loext:opacity="100%"/>
    </style:style>
    <style:style style:name="P18" style:family="paragraph" style:parent-style-name="Standard">
      <style:paragraph-properties style:text-autospace="none"/>
    </style:style>
    <style:style style:name="P19" style:family="paragraph" style:parent-style-name="Standard">
      <style:paragraph-properties fo:margin-left="0.635cm" style:text-autospace="none">
        <style:tab-stops/>
      </style:paragraph-properties>
      <style:text-properties fo:font-weight="bold" style:font-weight-asian="bold"/>
    </style:style>
    <style:style style:name="P20" style:family="paragraph" style:parent-style-name="Standard">
      <style:paragraph-properties fo:text-align="justify" style:justify-single-word="false" style:text-autospace="none"/>
      <style:text-properties fo:font-style="italic" style:font-style-asian="italic"/>
    </style:style>
    <style:style style:name="P21" style:family="paragraph" style:parent-style-name="Paragrafo_20_elenco" style:list-style-name="WW8Num2">
      <style:paragraph-properties fo:margin-left="1cm" fo:text-align="justify" style:justify-single-word="false">
        <style:tab-stops>
          <style:tab-stop style:position="1cm"/>
        </style:tab-stops>
      </style:paragraph-properties>
    </style:style>
    <style:style style:name="P22" style:family="paragraph" style:parent-style-name="Standard" style:master-page-name="MP0">
      <style:paragraph-properties fo:text-align="end" style:justify-single-word="false" style:page-number="auto" fo:break-before="page" style:text-autospace="none"/>
    </style:style>
    <style:style style:name="P23" style:family="paragraph" style:parent-style-name="Standard">
      <style:paragraph-properties fo:text-align="center" style:justify-single-word="false" style:text-autospace="none"/>
      <style:text-properties fo:font-size="17pt" style:font-size-asian="17pt" style:font-size-complex="17pt"/>
    </style:style>
    <style:style style:name="P24" style:family="paragraph" style:parent-style-name="Standard" style:list-style-name="WW8Num5">
      <style:paragraph-properties fo:text-align="center" style:justify-single-word="false" style:text-autospace="none"/>
    </style:style>
    <style:style style:name="P25" style:family="paragraph" style:parent-style-name="Standard" style:list-style-name="WW8Num10">
      <style:paragraph-properties fo:text-align="justify" style:justify-single-word="false" style:text-autospace="none"/>
      <style:text-properties fo:color="#000000" loext:opacity="100%"/>
    </style:style>
    <style:style style:name="P26" style:family="paragraph" style:parent-style-name="Standard" style:list-style-name="WW8Num3">
      <style:paragraph-properties fo:text-align="justify" style:justify-single-word="false" style:text-autospace="none"/>
      <style:text-properties fo:color="#000000" loext:opacity="100%"/>
    </style:style>
    <style:style style:name="P27" style:family="paragraph" style:parent-style-name="Standard" style:list-style-name="WW8Num15">
      <style:paragraph-properties fo:text-align="justify" style:justify-single-word="false" style:text-autospace="none"/>
      <style:text-properties fo:color="#000000" loext:opacity="100%"/>
    </style:style>
    <style:style style:name="P28" style:family="paragraph" style:parent-style-name="Standard" style:list-style-name="WW8Num15">
      <style:paragraph-properties fo:margin-left="1.251cm" fo:text-align="justify" style:justify-single-word="false" fo:text-indent="-0.503cm" style:auto-text-indent="false" style:text-autospace="none">
        <style:tab-stops/>
      </style:paragraph-properties>
      <style:text-properties fo:color="#000000" loext:opacity="100%"/>
    </style:style>
    <style:style style:name="P29" style:family="paragraph" style:parent-style-name="Standard">
      <style:paragraph-properties fo:text-align="justify" style:justify-single-word="false" style:text-autospace="none"/>
      <style:text-properties fo:color="#000000" loext:opacity="100%"/>
    </style:style>
    <style:style style:name="P30" style:family="paragraph" style:parent-style-name="Standard" style:list-style-name="WW8Num3">
      <style:paragraph-properties fo:text-align="justify" style:justify-single-word="false" style:text-autospace="none"/>
    </style:style>
    <style:style style:name="P31" style:family="paragraph" style:parent-style-name="Standard" style:list-style-name="WW8Num15">
      <style:paragraph-properties fo:text-align="justify" style:justify-single-word="false" style:text-autospace="none"/>
    </style:style>
    <style:style style:name="P32" style:family="paragraph" style:parent-style-name="Standard" style:list-style-name="WW8Num16">
      <style:paragraph-properties fo:text-align="justify" style:justify-single-word="false" style:text-autospace="none"/>
    </style:style>
    <style:style style:name="P33" style:family="paragraph" style:parent-style-name="Standard" style:list-style-name="L1">
      <style:paragraph-properties fo:text-align="justify" style:justify-single-word="false" style:text-autospace="none"/>
    </style:style>
    <style:style style:name="P34" style:family="paragraph" style:parent-style-name="Standard" style:list-style-name="WW8Num1">
      <style:paragraph-properties fo:text-align="justify" style:justify-single-word="false" style:text-autospace="none"/>
    </style:style>
    <style:style style:name="T1" style:family="text">
      <style:text-properties fo:font-size="17pt" style:font-size-asian="17pt" style:font-size-complex="17pt"/>
    </style:style>
    <style:style style:name="T2" style:family="text">
      <style:text-properties fo:font-size="14pt" style:font-size-asian="14pt" style:font-size-complex="14pt"/>
    </style:style>
    <style:style style:name="T3" style:family="text">
      <style:text-properties fo:color="#000000" loext:opacity="100%"/>
    </style:style>
    <style:style style:name="T4" style:family="text">
      <style:text-properties fo:color="#000000" loext:opacity="100%" fo:font-weight="bold" style:font-weight-asian="bold"/>
    </style:style>
    <style:style style:name="T5" style:family="text">
      <style:text-properties fo:color="#000000" loext:opacity="100%" officeooo:rsid="0007bc60"/>
    </style:style>
    <style:style style:name="T6" style:family="text">
      <style:text-properties fo:font-style="italic" style:font-style-asian="italic"/>
    </style:style>
    <style:style style:name="T7" style:family="text">
      <style:text-properties fo:font-weight="bold" style:font-weight-asian="bold"/>
    </style:style>
    <style:style style:name="T8" style:family="text">
      <style:text-properties fo:color="#ff0000" loext:opacity="100%"/>
    </style:style>
    <style:style style:name="T9" style:family="text">
      <style:text-properties fo:color="#ff0000" loext:opacity="100%" fo:font-weight="bold" style:font-weight-asian="bold"/>
    </style:style>
    <style:style style:name="T10" style:family="text">
      <style:text-properties style:text-underline-style="none"/>
    </style:style>
    <style:style style:name="T11" style:family="text">
      <style:text-properties fo:background-color="transparent" loext:char-shading-value="0"/>
    </style:style>
    <style:style style:name="T12" style:family="text">
      <style:text-properties officeooo:rsid="000b8217"/>
    </style:style>
    <style:style style:name="T13" style:family="text">
      <style:text-properties officeooo:rsid="000c0fb8"/>
    </style:style>
    <text:list-style style:name="L1">
      <text:list-level-style-bullet text:level="1" text:style-name="WW_5f_CharLFO23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2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2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2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text:span text:style-name="Car._20_predefinito_20_paragrafo"><text:span text:style-name="T1"/></text:span></text:p>
      <text:p text:style-name="P1"/>
      <text:h text:style-name="P23" text:outline-level="1">DISCIPLINARE TIPO</text:h>
      <text:p text:style-name="P1"/>
      <text:p text:style-name="P2"><text:span text:style-name="Car._20_predefinito_20_paragrafo"><text:span text:style-name="T2">per il servizio di trasporto e di assistenza per l’autonomia e la comunicazione e i servizi integrativi, migliorativi ed aggiuntivi degli studenti disabili gravi frequentanti le scuole superiori della provincia di Siracusa.</text:span></text:span></text:p>
      <text:p text:style-name="P9"/>
      <text:list text:style-name="WW8Num5">
        <text:list-item text:start-value="1">
          <text:p text:style-name="P24">definizioni ed ambiti normativi del servizio <text:span text:style-name="Car._20_predefinito_20_paragrafo"><text:span text:style-name="T2">Asacom</text:span></text:span></text:p>
        </text:list-item>
      </text:list>
      <text:p text:style-name="P10"/>
      <text:p text:style-name="P2">A seguito dell’art. 947 della Legge 28 dicembre 2015 n. 208 “ Disposizioni per la formazione del bilancio annuale e pluriennale dello Stato conferma la competenza per l’assistente alla comunicazione in capo alle Regioni” che prevede che ai fini del completamento del processo di riordino delle funzioni delle province, di cui all’articolo 1, comma 89, della legge 7 aprile 2014, n. 56, le funzioni relative all’assistenza per l’autonomia e la comunicazione personale degli alunni con disabilità fisiche o sensoriali, di cui all’articolo 13, comma 3, della legge 5 febbraio 1992, n. 104 e relative alle esigenze di cui all’articolo 139, comma 1, lettera c9, del decreto legislativo 31 marzo 1998, n. 112, sono attribuite alle regioni a decorrere dal 1 gennaio 2016, fatte salve le disposizioni legislative regionali che alla predetta data già prevedono l’attribuzione delle predette funzioni delle province, alle città metropolitane o ai comuni, anche in forma associata.</text:p>
      <text:p text:style-name="P2">Il Libero Consorzio Comunale di Siracusa, già Provincia Regionale di Siracusa, da ora in poi denominato L.C.C.S., esercita le funzioni di cui al presente disciplinare in quanto delegate dalla Regione Siciliana ai sensi della Legge Regionale 5 dicembre 2016 n. 24 art.6 e ss.mm.ii. e nei limiti delle disponibilità finanziarie e delle risorse economiche impegnate dalla stessa Regione.</text:p>
      <text:p text:style-name="P2">Il servizio ha per oggetto l’assistenza di secondo livello agli studenti disabili gravi (art. 3 comma 3 L. 104/92) frequentanti gli istituti di istruzione superiore in provincia di Siracusa e, ove necessario, il servizio di trasporto degli stessi, al fine di garantire la realizzazione di interventi per l’integrazione scolastica così come previsto dall’articolo 13 comma 3 della L.104/92 , dall’ art. 42 del D.P.R. n. 616/1977 e successive mo<text:span text:style-name="Car._20_predefinito_20_paragrafo"><text:span text:style-name="T3">difiche ed integrazioni, e dall’art. 139 della Legge 112 del 1998.</text:span></text:span></text:p>
      <text:p text:style-name="P2">Il servizio, in osservanza alle linee guida regionali Asacom 2019 al punto 3, potrà essere esteso agli studenti universitari disabili gravi residenti in provincia di Siracusa ove avviato dall’ex Provincia ora L.C.C.S. nel precedente anno scolastico e fintantoché non verrà adottato ulteriore atto d’indirizzo dalla Regione Siciliana per il tramite dell’Assessorato della Famiglia delle Politiche Sociali e del Lavoro, e comunque esclusivamente per coloro che si iscrivono nelle sedi universitarie del territorio provinciale di Siracusa (<text:span text:style-name="Car._20_predefinito_20_paragrafo"><text:span text:style-name="T6">fatti salvi i casi già presi in carico negli anni precedenti</text:span></text:span>) <text:s/>e nei limiti degli anni prestabiliti dal percorso universitario intrapreso. Tale limite potrà essere prorogato fino a due anni oltre al regolare corso di studi, solo in caso di comprovate e certificate limitazioni psicofisiche o per interruzioni dovute a periodi di ricovero ospedaliero che interrompono il percorso universitario. A tal fine è facoltà del L.C.C.S. richiedere all’interessato le documentazioni ritenute necessarie al caso specifico.</text:p>
      <text:p text:style-name="P2">L’erogazione di tale servizio riguarda esclusivamente la frequenza delle lezioni, <text:span text:style-name="T12">mentre duran</text:span>te i periodi di sospensione dell’attività didattica il servizio è da ritenersi <text:span text:style-name="T12">sospeso</text:span>. </text:p>
      <text:p text:style-name="P2">Il servizio è previsto <text:span text:style-name="Car._20_predefinito_20_paragrafo"><text:span text:style-name="T7">una tantum</text:span></text:span> anche agli studenti disabili gravi che si iscrivono ad un percorso di formazione professionale e fino al compimento dello stesso. A ragione dell’onerosità dei servizi di che trattasi, per coloro che hanno già completato un corso di formazione non saranno erogati i suddetti servizi nel caso di iscrizione ad altri corsi di formazione, anche a distanza di anni.</text:p>
      <text:p text:style-name="P2"/>
      <text:p text:style-name="P11"/>
      <text:p text:style-name="P11"><text:soft-page-break/>2. descrizione.</text:p>
      <text:p text:style-name="P3">Il servizio, finalizzato a sopperire ai deficit motori e di comunicazione del disabile, deve essere reso con operatori specializzati in possesso di idoneo titolo professionalizzante conseguito a seguito di partecipazione a corsi di formazione e/o regolarmente autorizzati dalla Regione, della durata minima di 900 ore, <text:span text:style-name="Car._20_predefinito_20_paragrafo"><text:span text:style-name="T3">ai sensi del D.A. dell’Istruzione e Formazione Professionale n.5630/17</text:span></text:span><text:span text:style-name="T3"> e/o corsi di laurea nelle materie di riferimento., </text:span><text:span text:style-name="Car._20_predefinito_20_paragrafo"><text:span text:style-name="T3">cosi come descritte nelle Linee Guida della Regione Siciliana</text:span></text:span></text:p>
      <text:p text:style-name="P14">Il servizio, in via meramente esemplificativa, è volto:</text:p>
      <text:list text:style-name="WW8Num2">
        <text:list-item>
          <text:p text:style-name="P21">a raggiungere e mantenere le migliori capacità di autonomia dell’alunno con disabilità, previa valutazione da parte dell’ASP;</text:p>
        </text:list-item>
        <text:list-item>
          <text:p text:style-name="P21">a garantire supporto e mediazione al percorso pedagogico didattico di competenza dei docenti curriculari e del docente specializzato per il sostegno;</text:p>
        </text:list-item>
        <text:list-item>
          <text:p text:style-name="P21">a formulare un progetto educativo complessivo che tenga conto di tutto il sistema di relazioni;</text:p>
        </text:list-item>
        <text:list-item>
          <text:p text:style-name="P21">al compimento, per gli alunni con disabilità che ne dovessero avere necessità, di attività specialistiche di utilizzo di strumenti, ausili e protesi;</text:p>
        </text:list-item>
      </text:list>
      <text:p text:style-name="P2">Rientrano tra i compiti dell’operatore:</text:p>
      <text:p text:style-name="P4">1) l’appoggio e la mediazione per i bisogni materiali (autonomia personale, spostamento, attivazione di funzioni prassiche);</text:p>
      <text:p text:style-name="P4">2) l’accompagnamento dello studente nelle uscite e nelle attività programmate e autorizzate anche in assenza dell’insegnante, avendo cura di attuare le azioni e le strategie concordate per il raggiungimento degli obiettivi condivisi e definiti nel Piano Educativo Individualizzato soprattutto nell’ambito dell’autonomia personale;</text:p>
      <text:p text:style-name="P4">3) la collaborazione con gli insegnanti e il personale della scuola, per l'effettiva partecipazione dell’alunno in situazione di handicap a tutte le attività scolastiche, ricreative e formative previste dal Piano dell’Offerta Formativa;</text:p>
      <text:p text:style-name="P4">4) la collaborazione, in aula o nei laboratori, con l’insegnante, nelle attività e nelle situazioni che richiedano un supporto pratico funzionale, ma anche socio-relazionale e/o di facilitazione della comunicazione;</text:p>
      <text:p text:style-name="P4">5) assistenza alla cura della persona, attuando, ove possibile, forme educative che consentano il recupero e/o la conquista dell’autonomia;</text:p>
      <text:p text:style-name="P4">6) l’attuazione di tecniche e procedure finalizzate a migliorare il coinvolgimento dello studente nelle attività della classe prevenendo forme di emarginazione o isolamento o comportamenti auto o etero-aggressivi;</text:p>
      <text:p text:style-name="P4">7) la “traduzione” di quanto avviene in classe nella forma di comunicazione utilizzata dallo studente (Lingua Italiana dei Segni, Lettura Labiale etc. per i sordi a cura degli operatori formati dall’ENS, Comunicazione facilitata, aumentativa, verbo tonale, linguaggio facile da leggere per disabilità intellettivo-relazionale, braille etc. per i non vedenti;</text:p>
      <text:list text:style-name="WW8Num10">
        <text:list-item text:start-value="8">
          <text:p text:style-name="P25">assistenza asacom durante le attività extrascolastiche organizzate dalla scuola durante l’orario scolastico;</text:p>
        </text:list-item>
      </text:list>
      <text:p text:style-name="P5"><text:span text:style-name="Car._20_predefinito_20_paragrafo"><text:span text:style-name="T3">Il servizio deve comprendere sempre tutte le azioni correlate per la gestione della casistica e del servizio/intervento complessivo. Per azioni correlate si intendono:</text:span></text:span></text:p>
      <text:list text:style-name="WW8Num3">
        <text:list-item>
          <text:p text:style-name="P30"><text:span text:style-name="Car._20_predefinito_20_paragrafo"><text:span text:style-name="T3">attività di coordinamento organizzativo, prevedendo la programmazione almeno trimestrale di attività di monitoraggio relative all’esecuzione del servizio, indicando il referente (Coordinatore dell’organizzazione, reperibile dal lunedì al venerdì in orario d’ufficio, sostituito in caso di assenza) che manterrà i contatti necessari con gli istituti scolastici e conseguentemente contatti continuativi con il referente designato dal V Settore del Libero Consorzio Comunale di Siracusa;</text:span></text:span></text:p>
        </text:list-item>
        <text:list-item>
          <text:p text:style-name="P26">azioni di coordinamento tecnico-metodologico per il servizio che comprenda:</text:p>
        </text:list-item>
      </text:list>
      <text:list text:style-name="WW8Num15">
        <text:list-item text:start-value="1">
          <text:p text:style-name="P27">prima dell’inizio delle attività l’accordo con il Dirigente Scolastico o suo delegato delle modalità di esecuzione del servizio di assistenza che tenga in debito conto le peculiarità delle varie disabilità degli alunni;</text:p>
        </text:list-item>
        <text:list-item>
          <text:p text:style-name="P27">riunioni periodiche almeno quindicinali, con il gruppo degli assistenti ASACOM;</text:p>
        </text:list-item>
        <text:list-item>
          <text:p text:style-name="P31"><text:soft-page-break/><text:span text:style-name="Car._20_predefinito_20_paragrafo"><text:span text:style-name="T3">raccordo con il Servizio Sanitario (Asp, NPIA), gli insegnanti e altri servizi/risorse del territorio come verranno indicate dal referente designato dal V Settore del Libero Consorzio Comunale di Siracusa;</text:span></text:span></text:p>
        </text:list-item>
        <text:list-item>
          <text:p text:style-name="P31"><text:span text:style-name="Car._20_predefinito_20_paragrafo"><text:span text:style-name="T3">raccordo con il Coordinamento Organizzativo del Libero Consorzio Comunale di Siracusa per la condivisione della gestione del servizio e dell’analisi delle risultanze del relativo andamento;</text:span></text:span></text:p>
        </text:list-item>
        <text:list-item>
          <text:p text:style-name="P28">redazione mensile di relazioni sul Servizio reso, registrazione e comunicazione dei processi e degli esiti degli interventi;</text:p>
        </text:list-item>
        <text:list-item>
          <text:p text:style-name="P28">attività di supervisione mensile per gli operatori impegnati nel servizio ad opera di una adeguata figura professionale;</text:p>
        </text:list-item>
      </text:list>
      <text:p text:style-name="P15"/>
      <text:p text:style-name="P18">La figura dell’assistente non è alternativa a quella dell’insegnante di sostegno, ma complementare.</text:p>
      <text:p text:style-name="P2">L’Assistente non può sostituire l’insegnante di sostegno, nè “coprirne” le ore. In caso di assenza dell’insegnate di sostegno la responsabilità dello studente disabile ricade sull’istituto scolastico. L’assistente esercita il proprio ruolo in classe, nei laboratori ed in ogni altro luogo deputato all’attività didattica in compresenza con gli insegnanti. Ai fini di una miglior rispondenza del servizio in termini qualitativi e quantitativi l’Ente accreditato è obbligato a procedere all’assegnazione di un operatore qualificato per la tipologia di disabilità presentata dallo studente.</text:p>
      <text:p text:style-name="P2">I servizi di integrazione potranno essere erogati in via eccezionale al domicilio dello studente disabile nei casi di ospedalizzazione domiciliare, in concomitanza all’erogazione del sostegno e di ulteriori ausili da parte dell’Istituzione scolastica di riferimento.</text:p>
      <text:p text:style-name="P2"><text:s text:c="52"/></text:p>
      <text:p text:style-name="P2"><text:s text:c="51"/>.</text:p>
      <text:p text:style-name="P11">3. formazione e aggiornamento.</text:p>
      <text:p text:style-name="P2">I soggetti accreditati hanno l’obbligo di far svolgere al personale impiegato nel servizio periodi di formazione ed aggiornamento nella misura massima di 40 ore distribuite nel corso dell’anno. Gli stessi sono tenuti a dimostrare l’effettuazione dei corsi attraverso la produzione di copia degli attestati rilasciati agli operatori e delle fatture o specifiche convenzioni a titolo gratuito dagli enti di formazione utilizzati per lo scopo contestualmente allo svolgimento dell’attività formativa.</text:p>
      <text:p text:style-name="P2"/>
      <text:p text:style-name="P2"/>
      <text:p text:style-name="P16">4.Modalità e durata dell’accreditamento.</text:p>
      <text:p text:style-name="P12">Gli Enti che presenteranno istanza, a seguito di Avviso Pubblico, previa verifica da parte di Commissione interna nominata dal Capo del V Settore Politiche Sociali, del possesso dei requisiti previsti nel predetto Avviso e della regolarità della documentazione richiesta, saranno accreditati all’albo dei soggetti fornitori delle prestazioni di cui al superiore art. 1, previa sottoscrizione del patto di Accreditamento da stipularsi con il Libero Consorzio di Siracusa e il legale rappresentante di enti, Cooperative sociali o associazioni.</text:p>
      <text:p text:style-name="P12">L’iscrizione All’albo è soggetta alla verifica annuale del mantenimento dei requisiti richiesti con l’avviso pubblico di accreditamento, a tal fine verrà richiesta autocertificazione relativa al mantenimento dei requisiti e alla conferma della documentazione presentata.</text:p>
      <text:p text:style-name="P12">L’elenco unico dei soggetti accreditati avrà durata triennale, per gli anni successivi al primo l’istanza di accreditamento potrà essere inoltrata <text:span text:style-name="T13">durante tutto l’anno solare</text:span></text:p>
      <text:p text:style-name="P16"/>
      <text:p text:style-name="P16"/>
      <text:p text:style-name="P16"/>
      <text:p text:style-name="P11"><text:span text:style-name="Car._20_predefinito_20_paragrafo"><text:span text:style-name="T3">5. destinatari del servizio</text:span></text:span></text:p>
      <text:p text:style-name="P2"><text:span text:style-name="Car._20_predefinito_20_paragrafo"><text:span text:style-name="T3">Il servizio si rivolge agli alunni disabili, residenti nella provincia di Siracusa frequentanti gli istituti di istruzione superiore esistenti nel territorio provinciale</text:span></text:span><text:span text:style-name="Car._20_predefinito_20_paragrafo"><text:span text:style-name="T8">,</text:span></text:span><text:span text:style-name="Car._20_predefinito_20_paragrafo"><text:span text:style-name="T3"> in possesso di certificazione di cui all’art.3 comma 3 legge 104/92, correlata da Diagnosi Funzionale . L’assistenza educativa è assicurata anche </text:span></text:span><text:soft-page-break/><text:span text:style-name="Car._20_predefinito_20_paragrafo"><text:span text:style-name="T3">agli studenti con disabilità non in possesso del requisito della residenza nella provincia di Siracusa, per particolari situazioni familiari e sociali, come di seguito elencate:</text:span></text:span></text:p>
      <text:p text:style-name="P12">- adozione presso famiglie residenti nella provincia di Siracusa</text:p>
      <text:p text:style-name="P12">- affido presso famiglie residenti nella provincia di Siracusa</text:p>
      <text:p text:style-name="P13">- collocamento presso la famiglia/comunità, residente in provincia di Siracusa, designata dal Tribunale competente</text:p>
      <text:p text:style-name="P12">- affidamento giudiziale a seguito di separazione legale al coniuge residente in provincia di <text:s text:c="9"/></text:p>
      <text:h text:style-name="P29" text:outline-level="1"><text:s text:c="2"/>Siracusa</text:h>
      <text:p text:style-name="P2"><text:span text:style-name="Car._20_predefinito_20_paragrafo"><text:span text:style-name="T3">- assenza di residenza in Italia con domiciliazione in provincia di Siracusa dietro presentazione di certificato che attesti la frequentazione di un istituto sito sul territorio cittadino nell’anno scolastico/accademico in corso</text:span></text:span>.</text:p>
      <text:p text:style-name="P2">La domanda di ammissione, viene presentata dagli interessati (utente o genitore/tutore/legale rappresentante se minorenne) all’istituzione scolastica di riferimento entro il 30 giugno di ogni anno, <text:span text:style-name="Car._20_predefinito_20_paragrafo"><text:span text:style-name="T7">cosi come previsto dalle Linee Guida regionali del servizio Asacom</text:span></text:span> Tale istanza verrà regolarmente protocollata e trasmessa al <text:span text:style-name="Car._20_predefinito_20_paragrafo"><text:span text:style-name="T7">L.C.C.S</text:span></text:span>. dalle Istituzioni Scolastiche <text:s text:c="2"/>entro il 15 luglio di ogni anno,. L’istanza dovrà essere corredata dalla documentazione comprovante lo stato di disabilità grave (Verbale d’invalidità/Diagnosi Funzionale/Piano Educativo Individualizzato<text:span text:style-name="Car._20_predefinito_20_paragrafo"><text:span text:style-name="T9"> </text:span></text:span>se è stato attivato il Progetto di Vita individualizzato art.14 legge 328/00)<text:span text:style-name="Car._20_predefinito_20_paragrafo"><text:span text:style-name="T7"> </text:span></text:span>da cui si evinca l’indispensabilità del servizio attestata dalla ASP competente. La documentazione dovrà essere aggiornata secondo le scadenze indicate dalla commissione medica dell’ASP, essere prodotta nel rispetto della normativa sulla privacy. Per gli studenti che già usufruiscono del servizio, le certificazioni sopra citate in possesso dell’istituto scolastico, devono essere allegate solo nel caso in cui quelle precedentemente consegnate siano scadute.</text:p>
      <text:p text:style-name="P13"/>
      <text:p text:style-name="P11"><text:span text:style-name="Car._20_predefinito_20_paragrafo"><text:span text:style-name="T3">6. modalità di funzionamento del servizio : A – Opzione della famiglia</text:span></text:span></text:p>
      <text:p text:style-name="P2"><text:span text:style-name="Car._20_predefinito_20_paragrafo"><text:span text:style-name="T3">Il servizio viene attivato dopo l’istituzione di un elenco degli Enti accreditati da parte del </text:span></text:span><text:span text:style-name="Car._20_predefinito_20_paragrafo"><text:span text:style-name="T4">L.C.C.S</text:span></text:span><text:span text:style-name="Car._20_predefinito_20_paragrafo"><text:span text:style-name="T3">.</text:span></text:span></text:p>
      <text:p text:style-name="P2"><text:span text:style-name="Car._20_predefinito_20_paragrafo"><text:span text:style-name="T3">L’accreditamento non comporta automaticamente la possibilità di erogare le prestazioni del servizio, bensì l’iscrizione nell’elenco dei soggetti accreditati fra i quali la famiglia potrà effettuare la scelta.</text:span></text:span></text:p>
      <text:p text:style-name="P2"><text:span text:style-name="Car._20_predefinito_20_paragrafo"><text:span text:style-name="T3">Il servizio di assistenza all’autonomia e alla comunicazione potrà essere espletato dalle ditte accreditate ed iscritte all’albo provinciale.</text:span></text:span></text:p>
      <text:p text:style-name="P2"><text:span text:style-name="Car._20_predefinito_20_paragrafo"><text:span text:style-name="T3">Saranno le famiglie degli utenti stessi ad esercitare opzione di scelta della ditta, tra quelle accreditate, cui fare assistere il proprio figlio/a sulla base dell’elenco degli enti accreditati.</text:span></text:span></text:p>
      <text:p text:style-name="P2"><text:span text:style-name="Car._20_predefinito_20_paragrafo"><text:span text:style-name="T3">Il perfezionamento della procedura avverrà attraverso la sottoscrizione di un patto di accreditamento tra il Funzionario responsabile ed il legale rappresentante degli enti accreditati scelti per la realizzazione del servizio.</text:span></text:span></text:p>
      <text:p text:style-name="P2"><text:span text:style-name="Car._20_predefinito_20_paragrafo"><text:span text:style-name="T3">L’opzione di scelta della famiglia dovrà essere presentata alle istituzioni scolastiche sulla base dell’elenco di enti accreditati che il </text:span></text:span><text:span text:style-name="Car._20_predefinito_20_paragrafo"><text:span text:style-name="T4">L.C.C.S</text:span></text:span><text:span text:style-name="Car._20_predefinito_20_paragrafo"><text:span text:style-name="T3">. fornirà loro. Sarà facoltà della famiglia esercitare la possibilità di cambio dell’ente scelto solo una volta nell’anno scolastico in corso, dandone specifica e credibile motivazione che sarà valutata dal Funzionario responsabile delle Politiche Sociali, e successivamente concesso, riservandosi una consultazione con il Dirigente scolastico.</text:span></text:span></text:p>
      <text:p text:style-name="P12">L’elenco iniziale delle persone da assistere potrà essere soggetto, nel corso di esecuzione del servizio, a eventuali modifiche in rapporto al numero e alle necessità dell’utenza sia in aumento, sia in diminuzione.</text:p>
      <text:p text:style-name="P17"/>
      <text:p text:style-name="P16"/>
      <text:p text:style-name="P11"><text:span text:style-name="Car._20_predefinito_20_paragrafo"><text:span text:style-name="T3">6 bis. modalità di funzionamento del servizio: B- Patto di accreditamento</text:span></text:span></text:p>
      <text:p text:style-name="P2">Il perfezionamento della procedura avverrà solo all’esito della definizione di tutta la procedura per la individuazione del soggetto erogatore, attraverso la sottoscrizione del patto di accreditamento tra il Responsabile del Settore Welfare e il rappresentante legale dell’Ente accreditato.</text:p>
      <text:p text:style-name="P2"><text:soft-page-break/>Si ribadisce che ai fini dell’ affidamento del servizio di assistenza all’ autonomia e alla comunicazione <text:s/>negli istituti scolastici <text:s/>di competenza del Libero consorzio Comunale di Siracusa a favore degli alunni disabili, è necessario che la ditta accreditata abbia sede legale/operativa nel territorio provinciale, idoneamente attrezzata e documentabile mediante idonea certificazione comprovante l’effettiva esistenza della sede, pena il mancato affidamento del servizio, altresì dovrà specificare la disponibilità operativa territoriale.</text:p>
      <text:p text:style-name="P11"/>
      <text:p text:style-name="P11">7. decadenza dall’albo</text:p>
      <text:p text:style-name="P2">Sarà disposta la cancellazione dall’albo e la risoluzione del patto di accreditamento, oltre alle cause espressamente previste per legge, nei casi di:</text:p>
      <text:list text:style-name="WW8Num16">
        <text:list-item>
          <text:p text:style-name="P32">rifiuto immotivato di prestare il servizio secondo i tempi e le modalità descritti dal disciplinare;</text:p>
        </text:list-item>
        <text:list-item>
          <text:p text:style-name="P32">perdita o mancato aggiornamento dei requisiti indispensabili necessari all’accreditamento;</text:p>
        </text:list-item>
        <text:list-item>
          <text:p text:style-name="P32">revoca dei titoli abilitativi necessari per l’espletamento del servizio accreditato;</text:p>
        </text:list-item>
        <text:list-item>
          <text:p text:style-name="P32">gravi e/o reiterate violazioni degli obblighi previsti nel patto di accreditamento;</text:p>
        </text:list-item>
        <text:list-item>
          <text:p text:style-name="P32">impiego di personale non idoneo e/o non qualificato;</text:p>
        </text:list-item>
        <text:list-item>
          <text:p text:style-name="P32">inosservanza delle norme di legge relative al personale dipendente e mancata applicazione dei contratti collettivi nazionali maggiormente rappresentativi;</text:p>
        </text:list-item>
        <text:list-item>
          <text:p text:style-name="P32">sospensione del servizio senza giustificato motivo e senza attivazione di misure atte a evitare la sospensione stessa;</text:p>
        </text:list-item>
        <text:list-item>
          <text:p text:style-name="P32">l’interruzione definitiva del servizio senza giusta causa;</text:p>
        </text:list-item>
        <text:list-item>
          <text:p text:style-name="P32">inosservanza delle norme di legge;</text:p>
        </text:list-item>
        <text:list-item>
          <text:p text:style-name="P32">subappalto del servizio;</text:p>
        </text:list-item>
      </text:list>
      <text:p text:style-name="P18"/>
      <text:p text:style-name="P2">Nelle ipotesi sopraindicate il patto di accreditamento sarà risolto di diritto, con effetto immediato, con dichiarazione da parte del Libero Consorzio Comunale di Siracusa, a mezzo pec, di avvalersi della clausola risolutiva.</text:p>
      <text:p text:style-name="P2">Qualora il Libero Consorzio Comunale di Siracusa intenda avvalersi di tale clausola, lo stesso si rivarrà sul soggetto accreditato a titolo di risarcimento dei danni subiti per tale causa.</text:p>
      <text:p text:style-name="P2">In ogni caso, pur in presenza di risoluzione del patto di accreditamento, l’Ente erogatore del servizio è tenuto ad effettuare le prestazioni richieste fino alla data del subentro di altro soggetto nell’espletamento del servizio.</text:p>
      <text:p text:style-name="P11">8. copertura.</text:p>
      <text:p text:style-name="P2">Il numero di ore settimanali da prestare con ciascun assistente sarà definito secondo quanto indicato nel PEI dal G.L.O. o, in assenza di indicazioni, dall’Amministrazione, in relazione al numero degli assistiti ed alla gravità delle condizioni degli stessi, nella misura di massimo 12 ore settimanali riducibili <text:s/>o incrementabili in base alle disponibilità economiche dell’Ente. <text:s/>Parimenti il numero di assistenti che dovranno essere forniti a ciascuna istituzione scolastica sarà definito dall’Amministrazione sulla scorta delle richieste, delle gravità e delle disponibilità finanziarie.<text:span text:style-name="Car._20_predefinito_20_paragrafo"><text:span text:style-name="T3"> L’orario di ogni operatore verrà articolato in base alle effettive esigenze di ogni soggetto disabile, coerentemente con l’organizzazione scolastica di ogni plesso e in modo funzionale alla realizzazione degli obiettivi del servizio.</text:span></text:span> Verranno remunerate le attività extrascolastiche, (ad es. viaggi d’istruzione, attività didattiche extramoenia, alternanza scuola lavoro, rientri pomeridiani ecc.), previa richiesta dell’istituto scolastico e autorizzazione del Libero Consorzio Comunale di Siracusa, con la quale, lo stesso darà disposizione all’Ente accreditato che eseguirà il /i servizio/i<text:span text:style-name="Car._20_predefinito_20_paragrafo"><text:span text:style-name="T3">. Nel caso di viaggi d’istruzione di un solo giorno verranno remunerate fino a un massimo di 10 ore di Asacom o di Servizi Migliorativi, Aggiuntivi ed Integrativi, se di più giorni, <text:s/>verranno remunerate fino a un massimo di 8 ore di Asacom o di Servizi Migliorativi, Aggiuntivi ed Integrativi, per ogni giornata prevista. Il servizio, svolto in piena e totale collaborazione con il personale docente, prevede la mobilità e la flessibilità degli operatori qualora, a seguito di verifica, si individui la necessità di variare o integrare interventi per casi specifici.</text:span></text:span></text:p>
      <text:p text:style-name="P2"><text:soft-page-break/>L’attivazione e lo svolgimento dei servizi suindicati è condizionata dalla consistenza delle risorse che saranno stanziate dalla Regione Siciliana e degli eventuali fondi propri del LC.C.S.. Allo stesso modo l’insufficienza delle risorse potrà determinare la cessazione dei servizi senza pretesa alcuna da parte dei soggetti accreditati.</text:p>
      <text:p text:style-name="P18"/>
      <text:p text:style-name="P11">9. corrispettivi e liquidazione delle <text:s/>prestazioni.</text:p>
      <text:p text:style-name="P6">Il servizio sarà remunerato dal Libero Consorzio Comunale su delega dell’Assessorato Regionale delle Politiche Sociali e delle autonomie locali,, per le Cooperative Sociali <text:s/>tenuto conto del costo del lavoro, della qualifica degli operatori, <text:span text:style-name="Car._20_predefinito_20_paragrafo"><text:span text:style-name="T11">che, in relazione al contenuto della prestazione, non potrà essere inferiore alla categoria C1 per gli Operatori OSA ,costo orario <text:s/>€.20,25; C3/D1 <text:s/>per gli Operatori Asacom, costo orario €.21,48 e D2 per gli operatori in possesso di laurea, costo orario €.22,70 del CCNL di categoria- Per le </text:span></text:span><text:bookmark-start text:name="_Hlk190936902"/><text:span text:style-name="Car._20_predefinito_20_paragrafo"><text:span text:style-name="T11">Per le Associazioni accreditate che non applicano la retribuzione prevista dal C.C.N.L. della cooperazione sociale, saranno corrisposte le tariffe previste dal C.C.N.L. maggiormente rappresentato sul territorio. (UNEBA) ; € 19,62 per gli operatori contrattualizzati con livello 3; €.20,36, per gli operatori contrattualizzati con livello 3 super €.21,98 per gli operatori contrattualizzati con livello 2.</text:span></text:span></text:p>
      <text:p text:style-name="P6"><text:span text:style-name="Car._20_predefinito_20_paragrafo"><text:span text:style-name="T11">Alle suddette cifre va aggiunto il 5% di oneri di gestione e IVA ove prevista</text:span></text:span></text:p>
      <text:p text:style-name="P2"><text:bookmark-end text:name="_Hlk190936902"/><text:span text:style-name="T11">.Il conteggio delle ore sarà effettuato per quelle effettivamente lavorate col l</text:span>imite del monte ore massimo determinato ai sensi dell’art.8. <text:span text:style-name="Car._20_predefinito_20_paragrafo"><text:span text:style-name="T3">I pagamenti saranno corrisposti direttamente al soggetto accreditato e </text:span></text:span>avverrà a presentazione di regolare rendicontazione trasmessa entro e non oltre il decimo giorno del mese successivo all’erogazione del servizio, da fattura, emessa dopo il controllo contabile delle ore effettuate svolto a cura dell’ufficio preposto dal L.C.C.S., <text:s/>accompagnata obbligatoriamente da una relazione sulle attività svolte dagli operatori, da una relazione mensile di ogni operatore in riferimento all’attività dello studente assegnato, dai registri/fogli presenza degli operatori firmati dal Dirigente scolastico o suo delegato e dalla certificazione rilasciata dall’istituzione scolastica con riferimento alle assenze degli assistiti.</text:p>
      <text:p text:style-name="P2">A tal fine le Istituzioni scolastiche coinvolte nell’erogazione dei servizi di che trattasi, si obbligano ad ottemperare al rilascio dei registri/fogli presenza e delle certificazioni delle assenze degli studenti assistiti, firmate con una tempistica congrua a favorire la celere procedura amministrativa per la liquidazione delle spese. Per quanto concerne i registro che attesta la frequenza dello studente universitario dovrà essere necessariamente controfirmato dal tutor e timbrato <text:s/>dall’ Università. L<text:span text:style-name="Car._20_predefinito_20_paragrafo"><text:span text:style-name="T3">a fattura dovrà riportare il numero di ore</text:span></text:span> <text:span text:style-name="Car._20_predefinito_20_paragrafo"><text:span text:style-name="T3">effettuate dai singoli operatori e il numero complessivo di ore effettuato dagli operatori nel mese di</text:span></text:span> <text:span text:style-name="Car._20_predefinito_20_paragrafo"><text:span text:style-name="T3">riferimento.</text:span></text:span></text:p>
      <text:p text:style-name="P12">La liquidazione è subordinata alla verifica della regolarità contributiva ( D.U.R.C.). l’irregolarità del D.U.R.C. comporta la sospensione del pagamento della fattura. In tal caso, questo Libero Consorzio, ai sensi dell’art.30, comma 5 del D.Lgs. n. 50/2016, tratterrà dalla fattura l’importo corrispondente all’inadempienza per il successivo versamento diretto agli Enti Previdenziali ed assicurativi competenti.</text:p>
      <text:p text:style-name="P2">In caso di assenze dello studente assistito (o di assenza contemporanea degli studenti assistiti dallo stesso operatore) nessun compenso sarà attribuito a partire dal quarto giorno di assenza consecutivo dello stesso. Per i primi tre giorni di assenza sarà retribuita un’ora a prescindere dall’orario di inizio del servizio. Le tre ore non erogate nei primi tre giorni di assenza dovranno essere recuperate possibilmente a beneficio diretto dell’alunno, se ciò non fosse possibile, qualora il dirigente Scolastico lo ritesse necessario, per esigenze organizzative, le suddette ore potranno essere recuperate, anche in assenza dell’alunno, per lo svolgimento di attività descritte nelle Linee Guida Regionali come ulteriori opzioni che vengono indicate di seguito:</text:p>
      <text:list text:style-name="L1">
        <text:list-item>
          <text:p text:style-name="P33">partecipazione alle attività della classe in cui l’alunno è inserito</text:p>
        </text:list-item>
        <text:list-item>
          <text:p text:style-name="P33">partecipazione ad attività di laboratorio o a singoli progetti attivi nella scuola</text:p>
        </text:list-item>
        <text:list-item>
          <text:p text:style-name="P33">funzion e di programmazione, partecipazione al GLO</text:p>
        </text:list-item>
        <text:list-item>
          <text:p text:style-name="P33">progettualità che si realizzano durante l’anno scolastico (Gite scolastiche, progetti di alternanza scuola lavoro ed eventi fuori dall’ordinario orario scolastico).</text:p>
        </text:list-item>
      </text:list>
      <text:p text:style-name="P2"><text:soft-page-break/>Il recupero dele ore effettuato secondo le esigenze del Dirigente scolastico, dovranno essere attestate da certificazione <text:s/>firmata dallo stesso.</text:p>
      <text:p text:style-name="P2"><text:s/>Le ore non erogate, a partire dal quarto giorno, potranno essere recuperate entro il mese successivo a quello in cui si è verificata l’assenza. Si intendono consecutivi anche i giorni feriali inframmezzati da domeniche o giorni festivi. Su tempestiva segnalazione dell’Istituto scolastico in caso di assenza prolungata dello studente, sarà cura del L.C.C.S. comunicare all’Ente accreditato la sospensione.</text:p>
      <text:p text:style-name="P18"/>
      <text:p text:style-name="P11">10. obblighi.</text:p>
      <text:p text:style-name="P7">Il soggetto accreditato è tenuto entro 10 giorni dell’avvio del servizio di comunicare tramite PEC, i nominativi degli operatori impiegati nel servizio e relativa mansione, contratto di lavoro applicato e relativo modello unificato Lav (UNILAV) che attesti l’avvenuta assunzione corredata di dichiarazione del rappresentante legale secondo il D.P.R. 445/2000 inerente la regolarità del costo orario applicato non inferiore alla mansione svolta. Il soggetto accreditato è tenuto ad acquisire mensilmente dall’istituzione scolastica la documentazione attestante la presenza (o l’assenza) degli studenti assistiti; ad applicare ai lavoratori dipendenti il vigente CCNL di settore, delle cooperative sociali maggiormente rappresentativo; a rispettare la normativa vigente in materia di protezione della privacy; ad assicurare gli operatori presso gli istituti previdenziali ed assistenziali; a stipulare apposita assicurazione per gli eventuali danni arrecati a terzi, tenendo indenne questa Amministrazione da qualsivoglia rischio; a sostituire eventuali operatori assenti per qualsivoglia motivo entro le 24 ore successive e sino al rientro degli operatori titolari, e di darne tempestiva comunicazione all’Ufficio Welfare del Libero Consorzio Comunale di Siracusa; a trasmettere mensilmente entro 10 giorni dall’espletamento dei servizi affidati il rendiconto delle spese sostenute. Il ritardo reiterato della trasmissione dei predetti documenti potrà costituire ragione della revoca del patto di accreditamento e decadenza dall’Albo degli Enti accreditati.</text:p>
      <text:p text:style-name="P2">Ai sensi della Delibera ANAC n. 371 del 27/07/2022 i servizi sociali erogati in regime di accreditamento ai sensi della normativa nazionale e regionale in materia, sono soggetti agli obblighi di tracciabilità ( acquisizione Smart C.I.G. “coprogrammazione/coprogettazione di servizi sociali”).</text:p>
      <text:p text:style-name="P2"/>
      <text:p text:style-name="P11">11. durata.</text:p>
      <text:p text:style-name="P2">Il servizio dovrà essere reso dall’effettiva comunicazione di avvio da parte del Libero Consorzio Comunale di Siracusa sino al termine dell’anno scolastico o, per gli studenti interessati, alla conclusione degli esami di stato ferme restando le riserve di cui all’art. 9. Gli operatori addetti all’assistenza degli studenti che dovranno affrontare gli esami di maturità dovranno essere mantenuti/richiamati in servizio per i giorni di svolgimento delle prove scritte ed orali per tutte le ore necessarie.</text:p>
      <text:p text:style-name="P18"/>
      <text:p text:style-name="P11">12. servizio di trasporto</text:p>
      <text:p text:style-name="P6">Il servizio di assistenza all’autonomia e alla comunicazione comprende un segmento riguardante il trasporto scolastico per gli studenti disabili frequentanti gli istituti di istruzione secondaria di II grado della provincia di Siracusa. La concessione del servizio è subordinata alla valutazione della documentazione presentata al Libero Consorzio Comunale di Siracusa attraverso gli istituti scolastici. Il servizio viene assegnato ed erogato a discrezione del Libero Consorzio Comunale di Siracusa sulla base di criteri di economicità e territorialità e nei limiti delle risorse finanziarie trasferite dalla Regione Siciliana, Assessorato della Famiglia, delle Politiche Sociali e del Lavoro, a quegli studenti che presentano una patologia grave, certificata dalla competente ASP ai sensi della Legge 104/92, tale da non consentire autonomamente il trasporto con mezzi pubblici o percorsi a piedi per raggiungere la sede scolastica e le cui famiglie non dispongono delle adeguate disponibilità finanziarie. A tal proposito, la domanda di ammissione, dovrà essere corredata dalla documentazione comprovante lo stato di disabilità grave di cui al precedente art. 5 e dalla <text:soft-page-break/>dichiarazione della famiglia sulle condizioni che impediscono di svolgere autonomamente l’accompagnamento dello studente disabile presso l’Istituto Scolastico di riferimento, che sarà valutata dall’ufficio del <text:span text:style-name="Car._20_predefinito_20_paragrafo"><text:span text:style-name="T7">L.C.C.S</text:span></text:span>. preposto, con facoltà di richiedere, a campione, informazioni più approfondite.</text:p>
      <text:p text:style-name="P6">Il servizio di trasporto extraurbano non potrà essere assegnato qualora venga scelto un indirizzo di studio in un Istituto Superiore del territorio provinciale di Siracusa, se già presente nel proprio comune di residenza, salvo che per comprovate motivazioni legate alla specifica disabilità presentata dallo studente che obbligano a quella scelta specifica. Il servizio trasporto sarà interrotto d’ufficio qualora chi ne fruisce adotti un comportamento irrispettoso delle tempistiche organizzative dell’Ente affidatario, (non comunicare eventuali assenze nei tempi utili, provvedere autonomamente ad accompagnare lo studente disabile senza preavviso alla Coop/Ass e simili….). Verranno stipulati apposite convenzioni, come previsto all’art. 6-bis, per quegli Enti/Cooperative, che si sono accreditati secondo i requisiti previsti nello stesso avviso pubblico per l’accreditamento del servizio di assistenza per l’autonomia e la comunicazione.</text:p>
      <text:p text:style-name="P8">La fornitura del servizio di trasporto di soggetti portatori di handicap, anche in carrozzella, dovrà essere effettuata a cura dell’Ente affidatario, con automezzi adeguati e a ciò legalmente abilitati nonché con personale in possesso della qualifica di autista e di assistente ai disabili, <text:span text:style-name="Car._20_predefinito_20_paragrafo"><text:span text:style-name="T7">da casa (o Comunità) a scuola e viceversa,</text:span></text:span> secondo le esigenze preventivamente rappresentate nell’istanza dagli interessati o loro familiari o persone di assistenza, o legale rappresentante della Comunità in cui gli stessi soggetti portatori di handicap sono ospiti. L’Ente dovrà presentare, mensilmente, la contabilità generale, il foglio di espletamento servizio con la firma degli operatori (autista/ assistente) e di uno dei due genitori o del tutore, la descrizione analitica del servizio svolto e relazione delle eventuali attività progettuali proposte in sede di accreditamento ed effettivamente espletate. Il servizio trasporto è effettuato dal soggetto erogatore accreditato allo scopo, e <text:s/>sarà corrisposto un corrispettivo omnicomprensivo pro die e pro capite d<text:span text:style-name="T11">i </text:span><text:span text:style-name="Car._20_predefinito_20_paragrafo"><text:span text:style-name="T11">€ 23,.40 per i percorsi urbani da 1 a 10 Km, di € 25,40 per quelli extraurbani dai 10 Km ai 20 Km e di € 27,40 oltre i 20 Km.</text:span></text:span><text:span text:style-name="T11"> Nel caso di trasporti particolari , le cui caratteristiche non consentono di farli ricomprenderl</text:span>i nei parametri sopraelencati, questi saranno remunerati con un <text:s/>congruo calcolo espletato d’ufficio in base ai chilometri e alla tempistica effettuati per singolo servizio espletato, previo preventivo contenuto dei relativi costi, trasmesso dall’Ente che erogherà il servizio e successivamente autorizzato dal Funzionario Responsabile delle Politiche Sociali del Libero Consorzio Comunale di Siracusa. Ogni singolo trasporto è composto di andata e ritorno. I termini di regolamentazione del servizio trasporto potranno subire aggiornamenti nell’eventualità dell’emanazione delle Linee Guida Regionali che daranno uniformità agli Enti delegati nelle modalità di erogazione dello stesso.</text:p>
      <text:p text:style-name="P8"/>
      <text:p text:style-name="P11"/>
      <text:p text:style-name="P11"/>
      <text:p text:style-name="P11">13. Servizi integrativi, migliorativi ed aggiuntivi</text:p>
      <text:p text:style-name="P2">I servizi integrativi, migliorativi ed aggiuntivi finanziati e delegati alle Città Metropolitane e ai Liberi Consorzi Comunali dalla Regione Siciliana con la L.R. 9 del 15/04/2021 art.41 e sue modifiche ed integrazioni,<text:span text:style-name="Car._20_predefinito_20_paragrafo"><text:span text:style-name="T3"> verranno erogati agli studenti disabili cui è stato riconosciuto dall’Unità di Valutazione Multidisciplinare (U.V.M.), lo stato di gravità, per il quale viene erogato il trasferimento monetario sottoscritto nel Patto di Cura, ai sensi del Decreto attuativo presidenziale n.589/18 esecutivo dell’art.della L.R.8/17 e ss.mm.ii. o alt</text:span></text:span><text:span text:style-name="Car._20_predefinito_20_paragrafo"><text:span text:style-name="T5">r</text:span></text:span><text:span text:style-name="Car._20_predefinito_20_paragrafo"><text:span text:style-name="T3">a documentazione comprovante lo stato di gravità dello studente ai sensi dell’art. 3 del D.M. del Fondo Nazionale per le non autosufficienze del 29/09/16</text:span></text:span><text:span text:style-name="T3"> </text:span></text:p>
      <text:p text:style-name="P2">Il servizio di che trattasi segue le regole dell’accreditamento e del presente Disciplinare Tipo. Il fabbisogno delle ore sarà stabilito, nella misura massima di 8 ore settimanali riducibili o incrementabili <text:s/>solo per i casi di particolare gravità debitamente certificata e tenuto conto delle disponibilità finanziarie dell’Ente, legata ai finanziamenti della Regione. Parimenti il numero di <text:soft-page-break/>assistenti che dovranno essere forniti a ciascuna istituzione scolastica sarà definito dall’Amministrazione sulla scorta delle richieste, delle gravità e delle disponibilità finanziarie.</text:p>
      <text:p text:style-name="P2"><text:span text:style-name="Car._20_predefinito_20_paragrafo"><text:span text:style-name="T7">Profilo Operatore (titolo minimo previsto Osa)</text:span></text:span>: Il servizio deve essere reso con operatori specializzati in possesso di idoneo titolo professionalizzante conseguito a seguito di partecipazione a corsi di formazione, regolarmente autorizzati dalla Regione, della durata minima di 700 ore.</text:p>
      <text:p text:style-name="P2"><text:span text:style-name="Car._20_predefinito_20_paragrafo"><text:span text:style-name="T7">Prestazioni da rendere</text:span></text:span>: l’operatore è assegnato allo studente disabile per svolgere le proprie mansioni a supporto delle figure specialistiche e in particolare:</text:p>
      <text:list text:style-name="WW8Num1">
        <text:list-item text:start-value="1">
          <text:p text:style-name="P34">nella gestione degli spazi, delle attrezzature e degli strumenti scolastici;</text:p>
        </text:list-item>
        <text:list-item>
          <text:p text:style-name="P34">nell’alimentazione in situazioni specifiche;</text:p>
        </text:list-item>
        <text:list-item>
          <text:p text:style-name="P34">nel servizio di cura alla persona </text:p>
        </text:list-item>
        <text:list-item>
          <text:p text:style-name="P34">nelle attività attinenti i PON, nelle gite scolastiche, nelle visite guidate, teatro/cinema, nelle attività laboratoriali, all’alternanza scuola-lavoro, nei campi scuola, nei progetti didattico ricreativi nel periodo scolastico o estivo, ecc…</text:p>
        </text:list-item>
      </text:list>
      <text:p text:style-name="P19">Livelli operativi:</text:p>
      <text:p text:style-name="P2"><text:span text:style-name="Car._20_predefinito_20_paragrafo"><text:span text:style-name="T7">il Dipartimento della Famiglia e delle Politiche Sociali</text:span></text:span> della Regione Siciliana trasferisce le risorse per i servizi integrativi, migliorativi ed aggiuntivi <text:s/>al Libero Consorzio Comunale di Siracusa.</text:p>
      <text:p text:style-name="P2"><text:span text:style-name="Car._20_predefinito_20_paragrafo"><text:span text:style-name="T7">Il L.C.C.S.</text:span></text:span> valuta le richieste dei servizi e i progetti trasmessi dagli istituti scolastici che vigilano sulla regolare esecuzione del servizi. </text:p>
      <text:p text:style-name="P2"><text:span text:style-name="Car._20_predefinito_20_paragrafo"><text:span text:style-name="T7">Gli Istituti scolastici </text:span></text:span>trasmettono le richieste dei suddetti servizi <text:s/>al Libero Consorzio Comunale di Siracusa, <text:span text:style-name="Car._20_predefinito_20_paragrafo"><text:span text:style-name="T3">sotto forma di progetti individualizzati.</text:span></text:span></text:p>
      <text:p text:style-name="P2">Il costo degli operatori è quello previsto all’art.9 del presente disciplinare.</text:p>
      <text:p text:style-name="P2">Si ribadisce che l’erogazione dei servizi suindicati è subordinata alla sussistenza dei presupposti stabiliti dalla L.R. n.9 del 15/04/2021 art.41 e sue modifiche e integrazioni, <text:s/>e ai trasferimenti delle risorse finanziarie all’uopo destinate da parte della Regione Siciliana.</text:p>
      <text:p text:style-name="P2"/>
      <text:p text:style-name="P2"/>
      <text:p text:style-name="P11"/>
      <text:p text:style-name="P11">14. revoca.</text:p>
      <text:p text:style-name="P2">Si darà luogo alla revoca dell’affidamento nel caso in cui il soggetto accreditato violi anche uno solo degli obblighi e precetti previsti dai precedenti punti 9 e 10.</text:p>
      <text:p text:style-name="P2"/>
      <text:p text:style-name="P2"><text:s/></text:p>
      <text:p text:style-name="P2"/>
      <text:p text:style-name="P11">15. precisazioni</text:p>
      <text:p text:style-name="P2">Il <text:span text:style-name="Car._20_predefinito_20_paragrafo"><text:span text:style-name="T7">L.C.C.S</text:span></text:span>. si riserva la facoltà di interrompere o annullare, in qualsiasi momento, la procedura di accreditamento, di non procedere agli accreditamenti o alla sottoscrizione del patto di accreditamento, in ogni caso i concorrenti non hanno diritto a compensi, indennizzi, rimborso spese o altro.</text:p>
      <text:p text:style-name="P2">Questo Ente procederà alla verifica a campione sulla veridicità delle dichiarazioni sostitutive, ai sensi dell’art.71 del D.P.R. 445/2000, tali verifiche saranno effettuate, altresì, se sussistono fondati dubbi circa la veridicità del loro contenuto.</text:p>
      <text:p text:style-name="P2">Gli Enti accreditati si impegnano sin dalla data di accreditamento a fornire a questo <text:span text:style-name="Car._20_predefinito_20_paragrafo"><text:span text:style-name="T7">L.C.C.S</text:span></text:span>. materiale informativo relativo ai servizi di che trattasi aggiornato e completo dei recapiti telefonici da distribuire agli utenti aventi diritto.</text:p>
      <text:p text:style-name="P2">Gli elenchi dei soggetti accreditati saranno pubblicati all’Albo pretorio on-line e sul sito istituzionale del <text:span text:style-name="Car._20_predefinito_20_paragrafo"><text:span text:style-name="T7">L.C.C.S</text:span></text:span>.</text:p>
      <text:p text:style-name="P2"/>
      <text:p text:style-name="P2">Per eventuali informazioni e chiarimenti contattare il V Settore Servizio Politiche Socio Sanitarie e Pari Opportunità ai seguenti recapiti : 0931 709321/358/664, e-mail: <text:a xlink:type="simple" xlink:href="mailto:quinto_settore@pec.provincia.siracusa.it" office:target-frame-name="_top" xlink:show="replace" text:style-name="Internet_20_link" text:visited-style-name="Visited_20_Internet_20_Link"><text:span text:style-name="Internet_20_link"><text:span text:style-name="T10">quinto_settore@pec.provincia.siracusa.it</text:span></text:span></text:a> <text:s text:c="2"/>o <text:a xlink:type="simple" xlink:href="mailto:pariopportunita@provincia.siracusa.it" office:target-frame-name="_top" xlink:show="replace" text:style-name="Internet_20_link" text:visited-style-name="Visited_20_Internet_20_Link"><text:span text:style-name="Internet_20_link"><text:span text:style-name="T10">pariopportunita@provincia.siracusa.it</text:span></text:span></text:a> <text:s text:c="2"/></text:p>
      <text:p text:style-name="P2"><text:soft-page-break/></text:p>
      <text:p text:style-name="P2"/>
      <text:p text:style-name="P2"/>
      <text:p text:style-name="P2"><text:s text:c="102"/></text:p>
      <text:p text:style-name="P2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icrosoft YaHei" svg:font-family="'Microsoft YaHei'" style:font-family-generic="swiss" style:font-pitch="variable"/>
    <style:font-face style:name="NSimSun" svg:font-family="NSimSun" style:font-family-generic="modern" style:font-pitch="fixed"/>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NewRomanPSMT" svg:font-family="TimesNewRomanPSMT, ''Times New R'" style:font-family-generic="roman"/>
    <style:font-face style:name="Wingdings" svg:font-family="Wingdings" style:font-family-generic="system" style:font-pitch="variable" style:font-charset="x-symbol"/>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text-align="justify" style:justify-single-word="false" fo:hyphenation-ladder-count="no-limit" style:text-autospace="none"/>
      <style:text-properties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Text_20_body" style:default-outline-level="3" style:class="text">
      <style:paragraph-properties fo:margin-top="0.494cm" fo:margin-bottom="0.494cm" style:contextual-spacing="false" fo:hyphenation-ladder-count="no-limit"/>
      <style:text-properties fo:font-size="13.5pt" fo:font-weight="bold" style:font-size-asian="13.5pt" style:font-weight-asian="bold" style:font-size-complex="13.5pt" style:font-weight-complex="bold" fo:hyphenate="false" loext:hyphenation-no-caps="false" loext:hyphenation-no-last-word="false" loext:hyphenation-word-char-count="no-limit" loext:hyphenation-zone="no-limit"/>
    </style:style>
    <style:style style:name="Normale"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Footnote" style:family="paragraph" style:parent-style-name="Standard" style:class="extra">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Testo_20_commento" style:display-name="Testo commento"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Normale_20__28_Web_29_" style:display-name="Normale (Web)"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Testo_20_fumetto" style:display-name="Testo fumetto"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ragrafo_20_elenco" style:display-name="Paragrafo elenco" style:family="paragraph" style:parent-style-name="Standard">
      <style:paragraph-properties fo:margin-left="1.27cm" fo:hyphenation-ladder-count="no-limit">
        <style:tab-stops/>
      </style:paragraph-properties>
      <style:text-properties fo:hyphenate="false" loext:hyphenation-no-caps="false" loext:hyphenation-no-last-word="false" loext:hyphenation-word-char-count="no-limit" loext:hyphenation-zone="no-limit"/>
    </style:style>
    <style:style style:name="Soggetto_20_commento" style:display-name="Soggetto commento" style:family="paragraph" style:parent-style-name="Testo_20_commento" style:next-style-name="Testo_20_commento">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Revisione" style:family="paragraph">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Default" style:family="paragraph">
      <style:paragraph-properties fo:orphans="2" fo:widows="2" fo:hyphenation-ladder-count="no-limit" style:text-autospace="none"/>
      <style:text-properties fo:color="#000000" loext:opacity="100%"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Mappa_20_documento" style:display-name="Mappa documento" style:family="paragraph" style:parent-style-name="Standard">
      <loext:graphic-properties draw:fill="solid" draw:fill-color="#000080" draw:opacity="100%"/>
      <style:paragraph-properties fo:hyphenation-ladder-count="no-limit" fo:background-color="#000080"/>
      <style:text-properties style:font-name="Tahoma" fo:font-family="Tahoma" style:font-family-generic="swiss" style:font-pitch="variable" style:font-name-asian="Tahoma" style:font-family-asian="Tahoma" style:font-family-generic-asian="swiss" style:font-pitch-asian="variable"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Car._20_predefinito_20_paragrafo" style:display-name="Car. predefinito paragrafo" style:family="text"/>
    <style:style style:name="WW8Num1z0" style:family="text"/>
    <style:style style:name="WW8Num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z0"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z0" style:family="text">
      <style:text-properties style:font-name="TimesNewRomanPSMT" fo:font-family="TimesNewRomanPSMT, ''Times New R'" style:font-family-generic="roman" style:font-name-asian="Times New Roman" style:font-family-asian="'Times New Roman'" style:font-family-generic-asian="roman" style:font-pitch-asian="variable" style:font-name-complex="TimesNewRomanPSMT" style:font-family-complex="TimesNewRomanPSMT, ''Times New R'" style:font-family-generic-complex="roman"/>
    </style:style>
    <style:style style:name="WW8Num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z0" style:family="text">
      <style:text-properties fo:font-size="12pt" style:font-size-asian="12pt"/>
    </style:style>
    <style:style style:name="WW8Num7z0" style:family="text"/>
    <style:style style:name="WW8Num8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8z1"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style>
    <style:style style:name="WW8Num8z2" style:family="text">
      <style:text-properties style:font-name="Wingdings" fo:font-family="Wingdings" style:font-family-generic="system" style:font-pitch="variable" style:font-charset="x-symbol" fo:font-size="10pt" style:font-name-asian="Wingdings" style:font-family-asian="Wingdings" style:font-family-generic-asian="system" style:font-pitch-asian="variable" style:font-charset-asian="x-symbol" style:font-size-asian="10pt" style:font-name-complex="Wingdings" style:font-family-complex="Wingdings" style:font-family-generic-complex="system" style:font-pitch-complex="variable" style:font-charset-complex="x-symbol"/>
    </style:style>
    <style:style style:name="WW8Num9z0" style:family="text">
      <style:text-properties style:font-name="TimesNewRomanPSMT" fo:font-family="TimesNewRomanPSMT, ''Times New R'" style:font-family-generic="roman" style:font-name-asian="Times New Roman" style:font-family-asian="'Times New Roman'" style:font-family-generic-asian="roman" style:font-pitch-asian="variable" style:font-name-complex="TimesNewRomanPSMT" style:font-family-complex="TimesNewRomanPSMT, ''Times New R'" style:font-family-generic-complex="roman"/>
    </style:style>
    <style:style style:name="WW8Num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z0" style:family="text"/>
    <style:style style:name="WW8Num11z0" style:family="text"/>
    <style:style style:name="WW8Num1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3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6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Footnote_20_Symbol" style:display-name="Footnote Symbol" style:family="text" style:parent-style-name="Car._20_predefinito_20_paragrafo">
      <style:text-properties style:text-position="super 67%"/>
    </style:style>
    <style:style style:name="Rimando_20_commento" style:display-name="Rimando commento" style:family="text" style:parent-style-name="Car._20_predefinito_20_paragrafo">
      <style:text-properties fo:font-size="8pt" style:font-size-asian="8pt" style:font-size-complex="8pt"/>
    </style:style>
    <style:style style:name="Testo_20_commento_20_Carattere" style:display-name="Testo commento Carattere" style:family="text" style:parent-style-name="Car._20_predefinito_20_paragrafo"/>
    <style:style style:name="Testo_20_fumetto_20_Carattere" style:display-name="Testo fumetto Carattere" style:family="text" style:parent-style-name="Car._20_predefinito_20_paragrafo">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Soggetto_20_commento_20_Carattere" style:display-name="Soggetto commento Carattere" style:family="text" style:parent-style-name="Testo_20_commento_20_Carattere">
      <style:text-properties fo:font-weight="bold" style:font-weight-asian="bold" style:font-weight-complex="bold"/>
    </style:style>
    <style:style style:name="Strong_20_Emphasis" style:display-name="Strong Emphasis" style:family="text" style:parent-style-name="Car._20_predefinito_20_paragrafo">
      <style:text-properties fo:font-weight="bold" style:font-weight-asian="bold" style:font-weight-complex="bold"/>
    </style:style>
    <style:style style:name="Titolo_20_3_20_Carattere" style:display-name="Titolo 3 Carattere" style:family="text" style:parent-style-name="Car._20_predefinito_20_paragrafo">
      <style:text-properties fo:font-size="13.5pt" fo:font-weight="bold" style:font-size-asian="13.5pt" style:font-weight-asian="bold" style:font-size-complex="13.5pt" style:font-weight-complex="bold"/>
    </style:style>
    <style:style style:name="Internet_20_link" style:display-name="Internet link" style:family="text" style:parent-style-name="Car._20_predefinito_20_paragrafo">
      <style:text-properties fo:color="#0000ff" loext:opacity="100%" style:text-underline-style="solid" style:text-underline-width="auto" style:text-underline-color="font-color" style:text-underline-mode="continuous" style:text-overline-mode="continuous" style:text-line-through-mode="continuous"/>
    </style:style>
    <style:style style:name="WW_5f_CharLFO2LVL1" style:display-name="WW_CharLFO2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2" style:display-name="WW_CharLFO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3" style:display-name="WW_CharLFO2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4" style:display-name="WW_CharLFO2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5" style:display-name="WW_CharLFO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6" style:display-name="WW_CharLFO2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7" style:display-name="WW_CharLFO2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8" style:display-name="WW_CharLFO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9" style:display-name="WW_CharLFO2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1" style:display-name="WW_CharLFO3LVL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2" style:display-name="WW_CharLFO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4" style:display-name="WW_CharLFO3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7" style:display-name="WW_CharLFO3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1" style:display-name="WW_CharLFO4LVL1" style:family="text">
      <style:text-properties style:font-name="TimesNewRomanPSMT" fo:font-family="TimesNewRomanPSMT, ''Times New R'" style:font-family-generic="roman" style:font-name-asian="Times New Roman" style:font-family-asian="'Times New Roman'" style:font-family-generic-asian="roman" style:font-pitch-asian="variable" style:font-name-complex="TimesNewRomanPSMT" style:font-family-complex="TimesNewRomanPSMT, ''Times New R'" style:font-family-generic-complex="roman"/>
    </style:style>
    <style:style style:name="WW_5f_CharLFO4LVL2" style:display-name="WW_CharLFO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3" style:display-name="WW_CharLFO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4" style:display-name="WW_CharLFO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LVL5" style:display-name="WW_CharLFO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6" style:display-name="WW_CharLFO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7" style:display-name="WW_CharLFO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LVL8" style:display-name="WW_CharLFO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9" style:display-name="WW_CharLFO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LVL1" style:display-name="WW_CharLFO5LVL1" style:family="text">
      <style:text-properties fo:font-size="12pt" style:font-size-asian="12pt"/>
    </style:style>
    <style:style style:name="WW_5f_CharLFO8LVL1" style:display-name="WW_CharLFO8LVL1"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8LVL2" style:display-name="WW_CharLFO8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8LVL3" style:display-name="WW_CharLFO8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8LVL5" style:display-name="WW_CharLFO8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8LVL6" style:display-name="WW_CharLFO8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8LVL9" style:display-name="WW_CharLFO8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9LVL1" style:display-name="WW_CharLFO9LVL1" style:family="text">
      <style:text-properties style:font-name="TimesNewRomanPSMT" fo:font-family="TimesNewRomanPSMT, ''Times New R'" style:font-family-generic="roman" style:font-name-asian="Times New Roman" style:font-family-asian="'Times New Roman'" style:font-family-generic-asian="roman" style:font-pitch-asian="variable" style:font-name-complex="TimesNewRomanPSMT" style:font-family-complex="TimesNewRomanPSMT, ''Times New R'" style:font-family-generic-complex="roman"/>
    </style:style>
    <style:style style:name="WW_5f_CharLFO9LVL2" style:display-name="WW_CharLFO9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3" style:display-name="WW_CharLFO9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9LVL4" style:display-name="WW_CharLFO9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9LVL5" style:display-name="WW_CharLFO9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6" style:display-name="WW_CharLFO9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9LVL7" style:display-name="WW_CharLFO9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9LVL8" style:display-name="WW_CharLFO9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9" style:display-name="WW_CharLFO9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2LVL1" style:display-name="WW_CharLFO12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12LVL2" style:display-name="WW_CharLFO1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3" style:display-name="WW_CharLFO12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2LVL4" style:display-name="WW_CharLFO12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2LVL5" style:display-name="WW_CharLFO1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6" style:display-name="WW_CharLFO12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2LVL7" style:display-name="WW_CharLFO12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2LVL8" style:display-name="WW_CharLFO1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9" style:display-name="WW_CharLFO12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3LVL1" style:display-name="WW_CharLFO13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3LVL2" style:display-name="WW_CharLFO1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3" style:display-name="WW_CharLFO13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3LVL4" style:display-name="WW_CharLFO13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3LVL5" style:display-name="WW_CharLFO1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6" style:display-name="WW_CharLFO13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3LVL7" style:display-name="WW_CharLFO13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3LVL8" style:display-name="WW_CharLFO1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9" style:display-name="WW_CharLFO13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1" style:display-name="WW_CharLFO14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2" style:display-name="WW_CharLFO1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3" style:display-name="WW_CharLFO1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4" style:display-name="WW_CharLFO1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5" style:display-name="WW_CharLFO1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6" style:display-name="WW_CharLFO1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7" style:display-name="WW_CharLFO1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8" style:display-name="WW_CharLFO1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9" style:display-name="WW_CharLFO1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3LVL1" style:display-name="WW_CharLFO23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23LVL2" style:display-name="WW_CharLFO2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3LVL3" style:display-name="WW_CharLFO23LVL3" style:family="text">
      <style:text-properties style:font-name="Wingdings" fo:font-family="Wingdings" style:font-family-generic="system" style:font-pitch="variable" style:font-charset="x-symbol"/>
    </style:style>
    <style:style style:name="WW_5f_CharLFO23LVL4" style:display-name="WW_CharLFO23LVL4" style:family="text">
      <style:text-properties style:font-name="Symbol" fo:font-family="Symbol" style:font-family-generic="roman" style:font-pitch="variable" style:font-charset="x-symbol"/>
    </style:style>
    <style:style style:name="WW_5f_CharLFO23LVL5" style:display-name="WW_CharLFO2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3LVL6" style:display-name="WW_CharLFO23LVL6" style:family="text">
      <style:text-properties style:font-name="Wingdings" fo:font-family="Wingdings" style:font-family-generic="system" style:font-pitch="variable" style:font-charset="x-symbol"/>
    </style:style>
    <style:style style:name="WW_5f_CharLFO23LVL7" style:display-name="WW_CharLFO23LVL7" style:family="text">
      <style:text-properties style:font-name="Symbol" fo:font-family="Symbol" style:font-family-generic="roman" style:font-pitch="variable" style:font-charset="x-symbol"/>
    </style:style>
    <style:style style:name="WW_5f_CharLFO23LVL8" style:display-name="WW_CharLFO2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3LVL9" style:display-name="WW_CharLFO23LVL9" style:family="text">
      <style:text-properties style:font-name="Wingdings" fo:font-family="Wingdings" style:font-family-generic="system" style:font-pitch="variable" style:font-charset="x-symbol"/>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loext:num-list-format="%1%" text:bullet-char="">
        <style:list-level-properties text:list-level-position-and-space-mode="label-alignment">
          <style:list-level-label-alignment text:label-followed-by="listtab" fo:text-indent="-0.635cm" fo:margin-left="1.136cm"/>
        </style:list-level-properties>
        <style:text-properties style:font-name="Symbol"/>
      </text:list-level-style-bullet>
      <text:list-level-style-bullet text:level="2" text:style-name="WW_5f_CharLFO2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_5f_CharLFO3LVL1" loext:num-list-format="%1%" text:bullet-char="o">
        <style:list-level-properties text:list-level-position-and-space-mode="label-alignment">
          <style:list-level-label-alignment text:label-followed-by="listtab" fo:text-indent="-0.635cm" fo:margin-left="1.27cm"/>
        </style:list-level-properties>
        <style:text-properties style:font-name="Courier New"/>
      </text:list-level-style-bullet>
      <text:list-level-style-bullet text:level="2" text:style-name="WW_5f_CharLFO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_5f_CharLFO4LVL1" loext:num-list-format="%1%" text:bullet-char="-">
        <style:list-level-properties text:list-level-position-and-space-mode="label-alignment">
          <style:list-level-label-alignment text:label-followed-by="listtab" fo:text-indent="-0.635cm" fo:margin-left="1.27cm"/>
        </style:list-level-properties>
        <style:text-properties style:font-name="TimesNewRomanPSMT"/>
      </text:list-level-style-bullet>
      <text:list-level-style-bullet text:level="2" text:style-name="WW_5f_CharLFO4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4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4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_5f_CharLFO5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loext:num-list-format="%1%.%2%." style:num-suffix="." style:num-format="a" style:num-letter-sync="true" text:display-levels="2">
        <style:list-level-properties text:list-level-position-and-space-mode="label-alignment">
          <style:list-level-label-alignment text:label-followed-by="listtab" fo:text-indent="-0.635cm" fo:margin-left="3.175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4.44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715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98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8.25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9.525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795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_5f_CharLFO8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8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_5f_CharLFO9LVL1" loext:num-list-format="%1%" text:bullet-char="-">
        <style:list-level-properties text:list-level-position-and-space-mode="label-alignment">
          <style:list-level-label-alignment text:label-followed-by="listtab" fo:text-indent="-0.635cm" fo:margin-left="1.27cm"/>
        </style:list-level-properties>
        <style:text-properties style:font-name="TimesNewRomanPSMT"/>
      </text:list-level-style-bullet>
      <text:list-level-style-bullet text:level="2" text:style-name="WW_5f_CharLFO9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9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9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9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9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9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9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9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loext:num-list-format="%1%)" style:num-suffix=")" style:num-format="1" text:start-value="8">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suffix="." style:num-format="1" text:start-value="8">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_5f_CharLFO12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12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2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2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2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2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2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2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2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_5f_CharLFO13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bullet text:level="1" text:style-name="WW_5f_CharLFO14LVL1" loext:num-list-format="%1%"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bullet text:level="2" text:style-name="WW_5f_CharLFO14LVL2" loext:num-list-format="%2%"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text:style-name="WW_5f_CharLFO14LVL3" loext:num-list-format="%3%"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text:style-name="WW_5f_CharLFO14LVL4" loext:num-list-format="%4%"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WW_5f_CharLFO14LVL5" loext:num-list-format="%5%"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text:style-name="WW_5f_CharLFO14LVL6" loext:num-list-format="%6%"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text:style-name="WW_5f_CharLFO14LVL7" loext:num-list-format="%7%"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WW_5f_CharLFO14LVL8" loext:num-list-format="%8%"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text:style-name="WW_5f_CharLFO14LVL9" loext:num-list-format="%9%"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loext:num-list-format="%1%)" style:num-suffix=")" style:num-format="a" style:num-letter-sync="true">
        <style:list-level-properties text:list-level-position-and-space-mode="label-alignment">
          <style:list-level-label-alignment text:label-followed-by="listtab" fo:text-indent="-0.635cm" fo:margin-left="1.383cm"/>
        </style:list-level-properties>
      </text:list-level-style-number>
      <text:list-level-style-number text:level="2" loext:num-list-format="%1%.%2%." style:num-suffix="." style:num-format="a" style:num-letter-sync="true" text:display-levels="2">
        <style:list-level-properties text:list-level-position-and-space-mode="label-alignment">
          <style:list-level-label-alignment text:label-followed-by="listtab" fo:text-indent="-0.635cm" fo:margin-left="2.653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923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193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463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733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9.003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273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5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bullet text:level="1" text:style-name="WW_5f_CharLFO16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6.5.2$Windows_X86_64 LibreOffice_project/38d5f62f85355c192ef5f1dd47c5c0c0c6d6598b</meta:generator>
    <dc:title>DISCIPLINARE TIPO</dc:title>
    <dc:subject/>
    <meta:initial-creator>LARA</meta:initial-creator>
    <meta:creation-date>2023-01-20T12:02:00Z</meta:creation-date>
    <dc:date>2025-07-23T15:54:53.481000000</dc:date>
    <meta:print-date>2023-06-08T12:24:00Z</meta:print-date>
    <meta:editing-cycles>67</meta:editing-cycles>
    <meta:editing-duration>PT16H47M29S</meta:editing-duration>
    <meta:document-statistic meta:table-count="0" meta:image-count="0" meta:object-count="0" meta:page-count="10" meta:paragraph-count="130" meta:word-count="4892" meta:character-count="35393" meta:non-whitespace-character-count="30410"/>
    <meta:template xlink:type="simple" xlink:actuate="onRequest" xlink:title="" xlink:href="../../../../../avvio%20procedure%20nuovo%20bando%2025-28/Disciplinare%20Asacom%20aggiornato%20.odt/Normal.dotm"/>
  </office:meta>
</office:document-meta>
</file>